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Carolingia" svg:font-family="Carolingia" style:font-pitch="variable"/>
    <style:font-face style:name="Hiragino Sans" svg:font-family="'Hiragino Sans'" style:font-family-generic="modern" style:font-pitch="fixed"/>
    <style:font-face style:name="Liberation Mono" svg:font-family="'Liberation Mono'" style:font-family-generic="modern" style:font-pitch="fixed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/>
    <style:font-face style:name="NSimSun" svg:font-family="NSimSun"/>
    <style:font-face style:name="OpenSymbol" svg:font-family="OpenSymbol" style:font-charset="x-symbol"/>
  </office:font-face-decls>
  <office:automatic-styles>
    <style:style style:name="Table2" style:family="table">
      <style:table-properties style:width="200.03mm" table:align="margins"/>
    </style:style>
    <style:style style:name="Table2.A" style:family="table-column">
      <style:table-column-properties style:column-width="20mm" style:rel-column-width="6553*"/>
    </style:style>
    <style:style style:name="Table2.C" style:family="table-column">
      <style:table-column-properties style:column-width="35.74mm" style:rel-column-width="11708*"/>
    </style:style>
    <style:style style:name="Table2.D" style:family="table-column">
      <style:table-column-properties style:column-width="24.24mm" style:rel-column-width="7940*"/>
    </style:style>
    <style:style style:name="Table2.E" style:family="table-column">
      <style:table-column-properties style:column-width="16.99mm" style:rel-column-width="5565*"/>
    </style:style>
    <style:style style:name="Table2.G" style:family="table-column">
      <style:table-column-properties style:column-width="18.94mm" style:rel-column-width="6206*"/>
    </style:style>
    <style:style style:name="Table2.H" style:family="table-column">
      <style:table-column-properties style:column-width="39.9mm" style:rel-column-width="13070*"/>
    </style:style>
    <style:style style:name="Table2.A1" style:family="table-cell">
      <style:table-cell-properties fo:padding="0.49mm" fo:border-left="0.5pt solid #000000" fo:border-right="none" fo:border-top="0.5pt solid #000000" fo:border-bottom="0.5pt solid #000000"/>
    </style:style>
    <style:style style:name="Table2.H1" style:family="table-cell">
      <style:table-cell-properties fo:padding="0.49mm" fo:border="0.5pt solid #000000"/>
    </style:style>
    <style:style style:name="Table2.A2" style:family="table-cell">
      <style:table-cell-properties fo:padding="0.49mm" fo:border-left="0.5pt solid #000000" fo:border-right="none" fo:border-top="none" fo:border-bottom="0.5pt solid #000000"/>
    </style:style>
    <style:style style:name="Table2.H2" style:family="table-cell">
      <style:table-cell-properties fo:padding="0.49mm" fo:border-left="0.5pt solid #000000" fo:border-right="0.5pt solid #000000" fo:border-top="none" fo:border-bottom="0.5pt solid #000000"/>
    </style:style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Standard">
      <style:text-properties fo:font-size="15pt" style:text-underline-style="none" fo:font-weight="bold" officeooo:rsid="0094f224" officeooo:paragraph-rsid="0094f224" style:font-size-asian="15pt" style:font-weight-asian="bold" style:font-size-complex="15pt" style:font-weight-complex="bold"/>
    </style:style>
    <style:style style:name="P3" style:family="paragraph" style:parent-style-name="Standard">
      <style:text-properties fo:font-size="15pt" style:text-underline-style="none" fo:font-weight="bold" officeooo:rsid="02e5276d" officeooo:paragraph-rsid="0243d27b" style:font-size-asian="15pt" style:font-weight-asian="bold" style:font-size-complex="15pt" style:font-weight-complex="bold"/>
    </style:style>
    <style:style style:name="P4" style:family="paragraph" style:parent-style-name="Standard">
      <style:text-properties fo:font-size="15pt" style:text-underline-style="none" fo:font-weight="bold" officeooo:rsid="03019ed9" officeooo:paragraph-rsid="0245933a" style:font-size-asian="15pt" style:font-weight-asian="bold" style:font-size-complex="15pt" style:font-weight-complex="bold"/>
    </style:style>
    <style:style style:name="P5" style:family="paragraph" style:parent-style-name="Standard">
      <style:text-properties fo:font-size="15pt" style:text-underline-style="none" fo:font-weight="bold" officeooo:rsid="03206457" officeooo:paragraph-rsid="0245933a" style:font-size-asian="15pt" style:font-weight-asian="bold" style:font-size-complex="15pt" style:font-weight-complex="bold"/>
    </style:style>
    <style:style style:name="P6" style:family="paragraph" style:parent-style-name="Standard">
      <style:text-properties fo:font-size="15pt" style:text-underline-style="none" fo:font-weight="bold" officeooo:rsid="02ffe123" officeooo:paragraph-rsid="0245933a" style:font-size-asian="15pt" style:font-weight-asian="bold" style:font-size-complex="15pt" style:font-weight-complex="bold"/>
    </style:style>
    <style:style style:name="P7" style:family="paragraph" style:parent-style-name="Standard">
      <style:paragraph-properties fo:break-before="page"/>
      <style:text-properties fo:font-size="15pt" style:text-underline-style="none" fo:font-weight="bold" officeooo:rsid="00f12ab3" officeooo:paragraph-rsid="0252a643" style:font-size-asian="15pt" style:font-weight-asian="bold" style:font-size-complex="15pt" style:font-weight-complex="bold"/>
    </style:style>
    <style:style style:name="P8" style:family="paragraph" style:parent-style-name="Standard">
      <style:text-properties fo:font-size="15pt" style:text-underline-style="none" fo:font-weight="normal" officeooo:rsid="00ed8a6c" officeooo:paragraph-rsid="0082a5a6" style:font-size-asian="15pt" style:font-weight-asian="normal" style:font-size-complex="15pt" style:font-weight-complex="normal"/>
    </style:style>
    <style:style style:name="P9" style:family="paragraph" style:parent-style-name="Standard">
      <style:text-properties fo:font-size="15pt" style:text-underline-style="none" fo:font-weight="normal" officeooo:rsid="00ed8a6c" officeooo:paragraph-rsid="00a8a79a" style:font-size-asian="15pt" style:font-weight-asian="normal" style:font-size-complex="15pt" style:font-weight-complex="normal"/>
    </style:style>
    <style:style style:name="P10" style:family="paragraph" style:parent-style-name="Standard">
      <style:text-properties fo:font-size="15pt" style:text-underline-style="none" fo:font-weight="normal" officeooo:rsid="00875045" officeooo:paragraph-rsid="008b37f1" style:font-size-asian="15pt" style:font-weight-asian="normal" style:font-size-complex="15pt" style:font-weight-complex="normal"/>
    </style:style>
    <style:style style:name="P11" style:family="paragraph" style:parent-style-name="Standard">
      <style:text-properties fo:font-size="15pt" style:text-underline-style="none" fo:font-weight="normal" officeooo:rsid="00875045" officeooo:paragraph-rsid="00944524" style:font-size-asian="15pt" style:font-weight-asian="normal" style:font-size-complex="15pt" style:font-weight-complex="normal"/>
    </style:style>
    <style:style style:name="P12" style:family="paragraph" style:parent-style-name="Standard">
      <style:text-properties fo:font-size="15pt" style:text-underline-style="none" fo:font-weight="normal" officeooo:rsid="00875045" officeooo:paragraph-rsid="0094f224" style:font-size-asian="15pt" style:font-weight-asian="normal" style:font-size-complex="15pt" style:font-weight-complex="normal"/>
    </style:style>
    <style:style style:name="P13" style:family="paragraph" style:parent-style-name="Standard">
      <style:text-properties fo:font-size="15pt" style:text-underline-style="none" fo:font-weight="normal" officeooo:rsid="01156f02" officeooo:paragraph-rsid="0243d27b" style:font-size-asian="15pt" style:font-weight-asian="normal" style:font-size-complex="15pt" style:font-weight-complex="normal"/>
    </style:style>
    <style:style style:name="P14" style:family="paragraph" style:parent-style-name="Standard">
      <style:text-properties fo:font-size="15pt" style:text-underline-style="none" fo:font-weight="normal" officeooo:rsid="01156f02" officeooo:paragraph-rsid="0245933a" style:font-size-asian="15pt" style:font-weight-asian="normal" style:font-size-complex="15pt" style:font-weight-complex="normal"/>
    </style:style>
    <style:style style:name="P15" style:family="paragraph" style:parent-style-name="Standard">
      <style:text-properties fo:font-size="15pt" style:text-underline-style="none" fo:font-weight="normal" officeooo:rsid="02ed8b63" officeooo:paragraph-rsid="0245933a" style:font-size-asian="15pt" style:font-weight-asian="normal" style:font-size-complex="15pt" style:font-weight-complex="normal"/>
    </style:style>
    <style:style style:name="P16" style:family="paragraph" style:parent-style-name="Standard">
      <style:text-properties fo:font-size="15pt" style:text-underline-style="none" fo:font-weight="normal" officeooo:rsid="02ee2436" officeooo:paragraph-rsid="0245933a" style:font-size-asian="15pt" style:font-weight-asian="normal" style:font-size-complex="15pt" style:font-weight-complex="normal"/>
    </style:style>
    <style:style style:name="P17" style:family="paragraph" style:parent-style-name="Standard">
      <style:text-properties fo:font-size="15pt" style:text-underline-style="none" fo:font-weight="normal" officeooo:rsid="02ff71c9" officeooo:paragraph-rsid="0245933a" style:font-size-asian="15pt" style:font-weight-asian="normal" style:font-size-complex="15pt" style:font-weight-complex="normal"/>
    </style:style>
    <style:style style:name="P18" style:family="paragraph" style:parent-style-name="Standard">
      <style:text-properties fo:font-size="15pt" style:text-underline-style="none" fo:font-weight="normal" officeooo:rsid="00e195de" officeooo:paragraph-rsid="01ec71f9" style:font-size-asian="15pt" style:font-weight-asian="normal" style:font-size-complex="15pt" style:font-weight-complex="normal"/>
    </style:style>
    <style:style style:name="P19" style:family="paragraph" style:parent-style-name="Standard">
      <style:text-properties fo:font-size="15pt" style:text-underline-style="none" fo:font-weight="normal" officeooo:rsid="00f12ab3" officeooo:paragraph-rsid="0252a643" style:font-size-asian="15pt" style:font-weight-asian="normal" style:font-size-complex="15pt" style:font-weight-complex="normal"/>
    </style:style>
    <style:style style:name="P20" style:family="paragraph" style:parent-style-name="Standard">
      <style:text-properties fo:font-size="15pt" style:text-underline-style="none" fo:font-weight="normal" officeooo:rsid="020c3d54" officeooo:paragraph-rsid="0252a643" style:font-size-asian="15pt" style:font-weight-asian="normal" style:font-size-complex="15pt" style:font-weight-complex="normal"/>
    </style:style>
    <style:style style:name="P21" style:family="paragraph" style:parent-style-name="Standard">
      <style:text-properties fo:font-size="15pt" style:text-underline-style="solid" style:text-underline-width="auto" style:text-underline-color="font-color" fo:font-weight="normal" officeooo:rsid="00e92cb2" officeooo:paragraph-rsid="01cd926a" style:font-size-asian="15pt" style:font-weight-asian="normal" style:font-size-complex="15pt" style:font-weight-complex="normal"/>
    </style:style>
    <style:style style:name="P22" style:family="paragraph" style:parent-style-name="Standard">
      <style:text-properties fo:font-size="15pt" style:text-underline-style="solid" style:text-underline-width="auto" style:text-underline-color="font-color" fo:font-weight="normal" officeooo:rsid="00e92cb2" officeooo:paragraph-rsid="0082a5a6" style:font-size-asian="15pt" style:font-weight-asian="normal" style:font-size-complex="15pt" style:font-weight-complex="normal"/>
    </style:style>
    <style:style style:name="P23" style:family="paragraph" style:parent-style-name="Standard">
      <style:text-properties fo:font-size="15pt" style:text-underline-style="solid" style:text-underline-width="auto" style:text-underline-color="font-color" fo:font-weight="normal" officeooo:rsid="00e92cb2" officeooo:paragraph-rsid="02547b93" style:font-size-asian="15pt" style:font-weight-asian="normal" style:font-size-complex="15pt" style:font-weight-complex="normal"/>
    </style:style>
    <style:style style:name="P24" style:family="paragraph" style:parent-style-name="Standard">
      <style:text-properties fo:font-size="15pt" style:text-underline-style="solid" style:text-underline-width="auto" style:text-underline-color="font-color" fo:font-weight="normal" officeooo:rsid="00e195de" officeooo:paragraph-rsid="0243d27b" style:font-size-asian="15pt" style:font-weight-asian="normal" style:font-size-complex="15pt" style:font-weight-complex="normal"/>
    </style:style>
    <style:style style:name="P25" style:family="paragraph" style:parent-style-name="Standard">
      <style:text-properties fo:font-size="15pt" style:text-underline-style="solid" style:text-underline-width="auto" style:text-underline-color="font-color" fo:font-weight="normal" officeooo:rsid="00e195de" officeooo:paragraph-rsid="0245933a" style:font-size-asian="15pt" style:font-weight-asian="normal" style:font-size-complex="15pt" style:font-weight-complex="normal"/>
    </style:style>
    <style:style style:name="P26" style:family="paragraph" style:parent-style-name="Standard">
      <style:text-properties fo:font-size="15pt" style:text-underline-style="solid" style:text-underline-width="auto" style:text-underline-color="font-color" officeooo:rsid="00b53b22" officeooo:paragraph-rsid="0243d27b" style:font-size-asian="15pt" style:font-size-complex="15pt"/>
    </style:style>
    <style:style style:name="P27" style:family="paragraph" style:parent-style-name="Standard">
      <style:text-properties fo:font-size="15pt" style:text-underline-style="solid" style:text-underline-width="auto" style:text-underline-color="font-color" officeooo:rsid="00b53b22" officeooo:paragraph-rsid="0245933a" style:font-size-asian="15pt" style:font-size-complex="15pt"/>
    </style:style>
    <style:style style:name="P28" style:family="paragraph" style:parent-style-name="Standard">
      <style:paragraph-properties fo:text-align="start" style:justify-single-word="false"/>
      <style:text-properties style:font-name="Calibri1" fo:font-size="12pt" style:text-underline-style="none" fo:font-weight="normal" officeooo:rsid="0104ebf3" officeooo:paragraph-rsid="01edbaa3" style:font-size-asian="12pt" style:font-weight-asian="normal" style:font-size-complex="12pt" style:font-weight-complex="normal"/>
    </style:style>
    <style:style style:name="P29" style:family="paragraph" style:parent-style-name="Standard">
      <style:paragraph-properties fo:text-align="start" style:justify-single-word="false" fo:break-before="page"/>
      <style:text-properties style:font-name="Calibri1" fo:font-size="15pt" style:text-underline-style="none" fo:font-weight="bold" officeooo:rsid="0104ebf3" officeooo:paragraph-rsid="0252a643" style:font-size-asian="15pt" style:font-weight-asian="bold" style:font-size-complex="15pt" style:font-weight-complex="bold"/>
    </style:style>
    <style:style style:name="P30" style:family="paragraph" style:parent-style-name="Standard">
      <style:paragraph-properties fo:text-align="start" style:justify-single-word="false"/>
      <style:text-properties style:font-name="Calibri1" fo:font-size="15pt" style:text-underline-style="none" fo:font-weight="bold" officeooo:rsid="0104ebf3" officeooo:paragraph-rsid="0252a643" style:font-size-asian="15pt" style:font-weight-asian="bold" style:font-size-complex="15pt" style:font-weight-complex="bold"/>
    </style:style>
    <style:style style:name="P31" style:family="paragraph" style:parent-style-name="Standard">
      <style:text-properties officeooo:paragraph-rsid="00a8a79a"/>
    </style:style>
    <style:style style:name="P32" style:family="paragraph" style:parent-style-name="Standard">
      <style:paragraph-properties fo:text-align="start" style:justify-single-word="false"/>
      <style:text-properties officeooo:paragraph-rsid="01edbaa3"/>
    </style:style>
    <style:style style:name="P33" style:family="paragraph" style:parent-style-name="Standard">
      <style:paragraph-properties fo:text-align="start" style:justify-single-word="false"/>
      <style:text-properties officeooo:paragraph-rsid="0268d2b5"/>
    </style:style>
    <style:style style:name="P34" style:family="paragraph" style:parent-style-name="Standard">
      <style:text-properties fo:color="#000000" loext:opacity="100%" fo:font-size="15pt" style:text-underline-style="none" fo:font-weight="normal" officeooo:rsid="01034e99" officeooo:paragraph-rsid="02281a17" style:font-size-asian="15pt" style:font-weight-asian="normal" style:font-size-complex="15pt" style:font-weight-complex="normal"/>
    </style:style>
    <style:style style:name="P35" style:family="paragraph" style:parent-style-name="Standard">
      <style:text-properties fo:color="#000000" loext:opacity="100%" fo:font-size="15pt" style:text-underline-style="none" fo:font-weight="normal" officeooo:rsid="000333b2" officeooo:paragraph-rsid="01f83281" style:font-size-asian="15pt" style:font-weight-asian="normal" style:font-size-complex="15pt" style:font-weight-complex="normal"/>
    </style:style>
    <style:style style:name="P36" style:family="paragraph" style:parent-style-name="Standard">
      <style:text-properties fo:color="#000000" loext:opacity="100%" fo:font-size="15pt" style:text-underline-style="none" fo:font-weight="normal" officeooo:rsid="000333b2" officeooo:paragraph-rsid="01bc17f5" style:font-size-asian="15pt" style:font-weight-asian="normal" style:font-size-complex="15pt" style:font-weight-complex="normal"/>
    </style:style>
    <style:style style:name="P37" style:family="paragraph" style:parent-style-name="Standard">
      <style:text-properties fo:color="#000000" loext:opacity="100%" fo:font-size="15pt" style:text-underline-style="none" fo:font-weight="normal" officeooo:rsid="000333b2" officeooo:paragraph-rsid="02384345" style:font-size-asian="15pt" style:font-weight-asian="normal" style:font-size-complex="15pt" style:font-weight-complex="normal"/>
    </style:style>
    <style:style style:name="P38" style:family="paragraph" style:parent-style-name="Standard">
      <style:text-properties fo:color="#000000" loext:opacity="100%" fo:font-size="15pt" style:text-underline-style="none" fo:font-weight="normal" officeooo:rsid="000333b2" officeooo:paragraph-rsid="026fbaa8" style:font-size-asian="15pt" style:font-weight-asian="normal" style:font-size-complex="15pt" style:font-weight-complex="normal"/>
    </style:style>
    <style:style style:name="P39" style:family="paragraph" style:parent-style-name="Standard">
      <style:text-properties fo:color="#000000" loext:opacity="100%" fo:font-size="15pt" style:text-underline-style="none" fo:font-weight="normal" officeooo:rsid="007f3977" officeooo:paragraph-rsid="01f83281" style:font-size-asian="15pt" style:font-weight-asian="normal" style:font-size-complex="15pt" style:font-weight-complex="normal"/>
    </style:style>
    <style:style style:name="P40" style:family="paragraph" style:parent-style-name="Standard">
      <style:text-properties fo:color="#000000" loext:opacity="100%" fo:font-size="15pt" style:text-underline-style="none" fo:font-weight="normal" officeooo:rsid="0004722d" officeooo:paragraph-rsid="007f3977" style:font-size-asian="15pt" style:font-weight-asian="normal" style:font-size-complex="15pt" style:font-weight-complex="normal"/>
    </style:style>
    <style:style style:name="P41" style:family="paragraph" style:parent-style-name="Standard">
      <style:text-properties fo:color="#000000" loext:opacity="100%" fo:font-size="15pt" style:text-underline-style="none" fo:font-weight="normal" officeooo:rsid="0004722d" officeooo:paragraph-rsid="00fe5371" style:font-size-asian="15pt" style:font-weight-asian="normal" style:font-size-complex="15pt" style:font-weight-complex="normal"/>
    </style:style>
    <style:style style:name="P42" style:family="paragraph" style:parent-style-name="Standard">
      <style:text-properties fo:color="#000000" loext:opacity="100%" fo:font-size="15pt" style:text-underline-style="none" fo:font-weight="normal" officeooo:rsid="0004722d" officeooo:paragraph-rsid="00f128b3" style:font-size-asian="15pt" style:font-weight-asian="normal" style:font-size-complex="15pt" style:font-weight-complex="normal"/>
    </style:style>
    <style:style style:name="P43" style:family="paragraph" style:parent-style-name="Standard">
      <style:text-properties fo:color="#000000" loext:opacity="100%" fo:font-size="15pt" style:text-underline-style="none" fo:font-weight="normal" officeooo:rsid="0004722d" officeooo:paragraph-rsid="02281a17" style:font-size-asian="15pt" style:font-weight-asian="normal" style:font-size-complex="15pt" style:font-weight-complex="normal"/>
    </style:style>
    <style:style style:name="P44" style:family="paragraph" style:parent-style-name="Standard">
      <style:text-properties fo:color="#000000" loext:opacity="100%" fo:font-size="15pt" style:text-underline-style="none" fo:font-weight="normal" officeooo:rsid="0004722d" officeooo:paragraph-rsid="022de181" style:font-size-asian="15pt" style:font-weight-asian="normal" style:font-size-complex="15pt" style:font-weight-complex="normal"/>
    </style:style>
    <style:style style:name="P45" style:family="paragraph" style:parent-style-name="Standard">
      <style:text-properties fo:color="#000000" loext:opacity="100%" fo:font-size="15pt" style:text-underline-style="none" fo:font-weight="normal" officeooo:rsid="0004722d" officeooo:paragraph-rsid="022f5bdb" style:font-size-asian="15pt" style:font-weight-asian="normal" style:font-size-complex="15pt" style:font-weight-complex="normal"/>
    </style:style>
    <style:style style:name="P46" style:family="paragraph" style:parent-style-name="Standard">
      <style:text-properties fo:color="#000000" loext:opacity="100%" fo:font-size="15pt" style:text-underline-style="none" fo:font-weight="normal" officeooo:rsid="0005c2bd" officeooo:paragraph-rsid="02296e0e" style:font-size-asian="15pt" style:font-weight-asian="normal" style:font-size-complex="15pt" style:font-weight-complex="normal"/>
    </style:style>
    <style:style style:name="P47" style:family="paragraph" style:parent-style-name="Standard">
      <style:text-properties fo:color="#000000" loext:opacity="100%" fo:font-size="15pt" style:text-underline-style="none" fo:font-weight="normal" officeooo:rsid="0005c2bd" officeooo:paragraph-rsid="023c5323" style:font-size-asian="15pt" style:font-weight-asian="normal" style:font-size-complex="15pt" style:font-weight-complex="normal"/>
    </style:style>
    <style:style style:name="P48" style:family="paragraph" style:parent-style-name="Standard">
      <style:text-properties fo:color="#000000" loext:opacity="100%" fo:font-size="15pt" style:text-underline-style="none" fo:font-weight="normal" officeooo:rsid="0005f06a" officeooo:paragraph-rsid="01b60816" style:font-size-asian="15pt" style:font-weight-asian="normal" style:font-size-complex="15pt" style:font-weight-complex="normal"/>
    </style:style>
    <style:style style:name="P49" style:family="paragraph" style:parent-style-name="Standard">
      <style:text-properties fo:color="#000000" loext:opacity="100%" fo:font-size="15pt" style:text-underline-style="none" fo:font-weight="normal" officeooo:rsid="00e195de" officeooo:paragraph-rsid="0251a387" style:font-size-asian="15pt" style:font-weight-asian="normal" style:font-size-complex="15pt" style:font-weight-complex="normal"/>
    </style:style>
    <style:style style:name="P50" style:family="paragraph" style:parent-style-name="Standard">
      <style:paragraph-properties fo:break-before="page"/>
      <style:text-properties fo:color="#000000" loext:opacity="100%" fo:font-size="15pt" style:text-underline-style="none" fo:font-weight="normal" officeooo:rsid="0099375c" officeooo:paragraph-rsid="024d58bb" style:font-size-asian="15pt" style:font-weight-asian="normal" style:font-size-complex="15pt" style:font-weight-complex="normal"/>
    </style:style>
    <style:style style:name="P51" style:family="paragraph" style:parent-style-name="Standard">
      <style:paragraph-properties fo:text-align="start" style:justify-single-word="false"/>
      <style:text-properties fo:color="#000000" loext:opacity="100%" fo:font-size="15pt" style:text-underline-style="none" fo:font-weight="normal" officeooo:paragraph-rsid="0252a643" style:font-size-asian="15pt" style:font-weight-asian="normal" style:font-size-complex="15pt" style:font-weight-complex="normal"/>
    </style:style>
    <style:style style:name="P52" style:family="paragraph" style:parent-style-name="Standard">
      <style:paragraph-properties fo:text-align="start" style:justify-single-word="false"/>
      <style:text-properties fo:color="#000000" loext:opacity="100%" fo:font-size="15pt" style:text-underline-style="none" fo:font-weight="normal" officeooo:paragraph-rsid="0268d2b5" style:font-size-asian="15pt" style:font-weight-asian="normal" style:font-size-complex="15pt" style:font-weight-complex="normal"/>
    </style:style>
    <style:style style:name="P53" style:family="paragraph" style:parent-style-name="Standard">
      <style:text-properties fo:color="#000000" loext:opacity="100%" fo:font-size="15pt" style:text-underline-style="none" fo:font-weight="bold" officeooo:rsid="0005c2bd" officeooo:paragraph-rsid="022aef4d" style:font-size-asian="15pt" style:font-weight-asian="bold" style:font-size-complex="15pt" style:font-weight-complex="bold"/>
    </style:style>
    <style:style style:name="P54" style:family="paragraph" style:parent-style-name="Standard">
      <style:text-properties fo:color="#000000" loext:opacity="100%" fo:font-size="15pt" style:text-underline-style="none" fo:font-weight="bold" officeooo:rsid="0005c2bd" officeooo:paragraph-rsid="024d58bb" style:font-size-asian="15pt" style:font-weight-asian="bold" style:font-size-complex="15pt" style:font-weight-complex="bold"/>
    </style:style>
    <style:style style:name="P55" style:family="paragraph" style:parent-style-name="Standard">
      <style:text-properties fo:color="#000000" loext:opacity="100%" fo:font-size="15pt" style:text-underline-style="none" fo:font-weight="bold" officeooo:rsid="0005c2bd" officeooo:paragraph-rsid="025d8a48" style:font-size-asian="15pt" style:font-weight-asian="bold" style:font-size-complex="15pt" style:font-weight-complex="bold"/>
    </style:style>
    <style:style style:name="P56" style:family="paragraph" style:parent-style-name="Standard">
      <style:text-properties fo:color="#000000" loext:opacity="100%" fo:font-size="15pt" style:text-underline-style="none" fo:font-weight="bold" officeooo:rsid="00a005d7" officeooo:paragraph-rsid="00a211c4" style:font-size-asian="15pt" style:font-weight-asian="bold" style:font-size-complex="15pt" style:font-weight-complex="bold"/>
    </style:style>
    <style:style style:name="P57" style:family="paragraph" style:parent-style-name="Standard">
      <style:text-properties fo:color="#000000" loext:opacity="100%" fo:font-size="15pt" style:text-underline-style="none" fo:font-weight="bold" officeooo:rsid="00a005d7" officeooo:paragraph-rsid="00b0cb3d" style:font-size-asian="15pt" style:font-weight-asian="bold" style:font-size-complex="15pt" style:font-weight-complex="bold"/>
    </style:style>
    <style:style style:name="P58" style:family="paragraph" style:parent-style-name="Standard">
      <style:text-properties fo:color="#000000" loext:opacity="100%" fo:font-size="15pt" style:text-underline-style="none" fo:font-weight="bold" officeooo:rsid="00a005d7" officeooo:paragraph-rsid="00a691af" style:font-size-asian="15pt" style:font-weight-asian="bold" style:font-size-complex="15pt" style:font-weight-complex="bold"/>
    </style:style>
    <style:style style:name="P59" style:family="paragraph" style:parent-style-name="Standard">
      <style:text-properties fo:color="#000000" loext:opacity="100%" fo:font-size="15pt" style:text-underline-style="none" fo:font-weight="bold" officeooo:rsid="00a005d7" officeooo:paragraph-rsid="00a747e1" style:font-size-asian="15pt" style:font-weight-asian="bold" style:font-size-complex="15pt" style:font-weight-complex="bold"/>
    </style:style>
    <style:style style:name="P60" style:family="paragraph" style:parent-style-name="Standard">
      <style:text-properties fo:color="#000000" loext:opacity="100%" fo:font-size="15pt" style:text-underline-style="none" fo:font-weight="bold" officeooo:rsid="00ed8a6c" officeooo:paragraph-rsid="00fe7dc6" style:font-size-asian="15pt" style:font-weight-asian="bold" style:font-size-complex="15pt" style:font-weight-complex="bold"/>
    </style:style>
    <style:style style:name="P61" style:family="paragraph" style:parent-style-name="Standard">
      <style:text-properties fo:color="#000000" loext:opacity="100%" fo:font-size="15pt" style:text-underline-style="none" fo:font-weight="bold" officeooo:rsid="02296e0e" officeooo:paragraph-rsid="024d58bb" style:font-size-asian="15pt" style:font-weight-asian="bold" style:font-size-complex="15pt" style:font-weight-complex="bold"/>
    </style:style>
    <style:style style:name="P62" style:family="paragraph" style:parent-style-name="Standard">
      <style:text-properties fo:color="#000000" loext:opacity="100%" fo:font-size="15pt" style:text-underline-style="none" fo:font-weight="bold" officeooo:rsid="02296e0e" officeooo:paragraph-rsid="0251a387" style:font-size-asian="15pt" style:font-weight-asian="bold" style:font-size-complex="15pt" style:font-weight-complex="bold"/>
    </style:style>
    <style:style style:name="P63" style:family="paragraph" style:parent-style-name="Standard">
      <style:text-properties fo:color="#000000" loext:opacity="100%" fo:font-size="15pt" style:text-underline-style="none" fo:font-weight="bold" officeooo:rsid="023c5323" officeooo:paragraph-rsid="025d8a48" style:font-size-asian="15pt" style:font-weight-asian="bold" style:font-size-complex="15pt" style:font-weight-complex="bold"/>
    </style:style>
    <style:style style:name="P64" style:family="paragraph" style:parent-style-name="Standard">
      <style:paragraph-properties fo:text-align="start" style:justify-single-word="false"/>
      <style:text-properties fo:color="#000000" loext:opacity="100%" fo:font-size="15pt" style:text-underline-style="none" fo:font-weight="bold" officeooo:paragraph-rsid="0252a643" style:font-size-asian="15pt" style:font-weight-asian="bold" style:font-size-complex="15pt" style:font-weight-complex="bold"/>
    </style:style>
    <style:style style:name="P65" style:family="paragraph" style:parent-style-name="Standard">
      <style:paragraph-properties fo:text-align="start" style:justify-single-word="false" fo:break-before="page"/>
      <style:text-properties fo:color="#000000" loext:opacity="100%" fo:font-size="15pt" style:text-underline-style="none" fo:font-weight="bold" officeooo:paragraph-rsid="0252a643" style:font-size-asian="15pt" style:font-weight-asian="bold" style:font-size-complex="15pt" style:font-weight-complex="bold"/>
    </style:style>
    <style:style style:name="P66" style:family="paragraph" style:parent-style-name="Standard">
      <style:text-properties fo:color="#000000" loext:opacity="100%" fo:font-size="15pt" style:text-underline-style="solid" style:text-underline-width="auto" style:text-underline-color="font-color" fo:font-weight="normal" officeooo:rsid="00e195de" officeooo:paragraph-rsid="024d58bb" style:font-size-asian="15pt" style:font-weight-asian="normal" style:font-size-complex="15pt" style:font-weight-complex="normal"/>
    </style:style>
    <style:style style:name="P67" style:family="paragraph" style:parent-style-name="Standard">
      <style:text-properties fo:color="#000000" loext:opacity="100%" fo:font-size="15pt" fo:font-style="italic" style:text-underline-style="none" fo:font-weight="normal" officeooo:rsid="0099375c" officeooo:paragraph-rsid="0251a387" style:font-size-asian="15pt" style:font-style-asian="italic" style:font-weight-asian="normal" style:font-size-complex="15pt" style:font-style-complex="italic" style:font-weight-complex="normal"/>
    </style:style>
    <style:style style:name="P68" style:family="paragraph" style:parent-style-name="Standard">
      <style:text-properties fo:color="#000000" loext:opacity="100%" fo:font-size="14pt" style:text-underline-style="none" fo:font-weight="normal" officeooo:rsid="02281a17" officeooo:paragraph-rsid="02547b93" style:font-size-asian="14pt" style:font-weight-asian="normal" style:font-size-complex="14pt" style:font-weight-complex="normal"/>
    </style:style>
    <style:style style:name="P69" style:family="paragraph" style:parent-style-name="Standard">
      <style:text-properties fo:color="#000000" loext:opacity="100%" fo:font-size="14pt" style:text-underline-style="none" fo:font-weight="normal" officeooo:rsid="0005c2bd" officeooo:paragraph-rsid="02547b93" style:font-size-asian="14pt" style:font-weight-asian="normal" style:font-size-complex="14pt" style:font-weight-complex="normal"/>
    </style:style>
    <style:style style:name="P70" style:family="paragraph" style:parent-style-name="Standard">
      <style:text-properties fo:color="#000000" loext:opacity="100%" fo:font-size="6pt" style:text-underline-style="none" fo:font-weight="bold" officeooo:rsid="02281a17" officeooo:paragraph-rsid="02281a17" style:font-size-asian="6pt" style:font-weight-asian="bold" style:font-size-complex="6pt" style:font-weight-complex="bold"/>
    </style:style>
    <style:style style:name="P71" style:family="paragraph" style:parent-style-name="Standard">
      <style:text-properties fo:color="#000000" loext:opacity="100%" fo:font-size="6pt" style:text-underline-style="none" fo:font-weight="bold" officeooo:rsid="00e195de" officeooo:paragraph-rsid="00a005d7" style:font-size-asian="6pt" style:font-weight-asian="bold" style:font-size-complex="6pt" style:font-weight-complex="bold"/>
    </style:style>
    <style:style style:name="P72" style:family="paragraph" style:parent-style-name="Standard">
      <style:text-properties fo:color="#000000" loext:opacity="100%" fo:font-size="6pt" style:text-underline-style="none" fo:font-weight="bold" officeooo:rsid="02296e0e" officeooo:paragraph-rsid="0251a387" style:font-size-asian="6pt" style:font-weight-asian="bold" style:font-size-complex="6pt" style:font-weight-complex="bold"/>
    </style:style>
    <style:style style:name="P73" style:family="paragraph" style:parent-style-name="Standard">
      <style:text-properties fo:color="#000000" loext:opacity="100%" fo:font-size="6pt" style:text-underline-style="none" fo:font-weight="normal" officeooo:rsid="01034e99" officeooo:paragraph-rsid="007f3977" style:font-size-asian="6pt" style:font-weight-asian="normal" style:font-size-complex="6pt" style:font-weight-complex="normal"/>
    </style:style>
    <style:style style:name="P74" style:family="paragraph" style:parent-style-name="Standard">
      <style:text-properties fo:color="#000000" loext:opacity="100%" fo:font-size="6pt" style:text-underline-style="none" fo:font-weight="normal" officeooo:rsid="0005f06a" officeooo:paragraph-rsid="01b60816" style:font-size-asian="6pt" style:font-weight-asian="normal" style:font-size-complex="6pt" style:font-weight-complex="normal"/>
    </style:style>
    <style:style style:name="P75" style:family="paragraph" style:parent-style-name="Standard">
      <style:text-properties fo:color="#000000" loext:opacity="100%" fo:font-size="6pt" fo:font-style="normal" style:text-underline-style="none" fo:font-weight="bold" officeooo:rsid="00e123e4" officeooo:paragraph-rsid="0251a387" style:font-size-asian="6pt" style:font-style-asian="normal" style:font-weight-asian="bold" style:font-size-complex="6pt" style:font-style-complex="normal" style:font-weight-complex="bold"/>
    </style:style>
    <style:style style:name="P76" style:family="paragraph" style:parent-style-name="Standard">
      <style:text-properties fo:color="#000000" loext:opacity="100%" style:font-name="Calibri" fo:font-size="15pt" style:text-underline-style="none" fo:font-weight="normal" officeooo:rsid="02ff71c9" officeooo:paragraph-rsid="025acc3c" style:font-name-asian="NSimSun" style:font-size-asian="15pt" style:font-weight-asian="normal" style:font-name-complex="Lucida Sans1" style:font-size-complex="15pt" style:font-weight-complex="normal"/>
    </style:style>
    <style:style style:name="P77" style:family="paragraph" style:parent-style-name="Standard">
      <style:text-properties fo:color="#000000" loext:opacity="100%" style:font-name="Carolingia" fo:font-size="24pt" officeooo:paragraph-rsid="02547b93" style:font-size-asian="24pt" style:font-size-complex="24pt"/>
    </style:style>
    <style:style style:name="P78" style:family="paragraph" style:parent-style-name="Standard">
      <style:text-properties fo:color="#000000" loext:opacity="100%" style:font-name="Carolingia" fo:font-size="15pt" fo:font-weight="bold" officeooo:paragraph-rsid="02664815" style:font-size-asian="15pt" style:font-weight-asian="bold" style:font-size-complex="15pt" style:font-weight-complex="bold"/>
    </style:style>
    <style:style style:name="P79" style:family="paragraph" style:parent-style-name="Standard">
      <style:text-properties fo:color="#000000" loext:opacity="100%" style:font-name="Carolingia" fo:font-size="15pt" officeooo:paragraph-rsid="02664815" style:font-size-asian="15pt" style:font-size-complex="15pt"/>
    </style:style>
    <style:style style:name="P80" style:family="paragraph" style:parent-style-name="Standard">
      <style:text-properties fo:color="#000000" loext:opacity="100%" style:font-name="Carolingia" fo:font-size="15pt" officeooo:paragraph-rsid="02547b93" style:font-size-asian="15pt" style:font-size-complex="15pt"/>
    </style:style>
    <style:style style:name="P81" style:family="paragraph" style:parent-style-name="Table_20_Contents">
      <style:paragraph-properties fo:text-align="center" style:justify-single-word="false"/>
      <style:text-properties fo:font-size="12pt" fo:font-weight="bold" officeooo:rsid="00e73d7d" officeooo:paragraph-rsid="01cd926a" style:font-size-asian="12pt" style:font-weight-asian="bold" style:font-size-complex="12pt" style:font-weight-complex="bold"/>
    </style:style>
    <style:style style:name="P82" style:family="paragraph" style:parent-style-name="Table_20_Contents">
      <style:paragraph-properties fo:text-align="center" style:justify-single-word="false"/>
      <style:text-properties fo:font-size="12pt" fo:font-weight="bold" officeooo:rsid="0008cba6" officeooo:paragraph-rsid="01cd926a" style:font-size-asian="12pt" style:font-weight-asian="bold" style:font-size-complex="12pt" style:font-weight-complex="bold"/>
    </style:style>
    <style:style style:name="P83" style:family="paragraph" style:parent-style-name="Table_20_Contents">
      <style:paragraph-properties fo:text-align="center" style:justify-single-word="false"/>
      <style:text-properties fo:font-size="12pt" officeooo:rsid="00e73d7d" officeooo:paragraph-rsid="01cd926a" style:font-size-asian="12pt" style:font-size-complex="12pt"/>
    </style:style>
    <style:style style:name="P84" style:family="paragraph" style:parent-style-name="Table_20_Contents">
      <style:paragraph-properties fo:text-align="center" style:justify-single-word="false"/>
      <style:text-properties fo:font-size="12pt" officeooo:rsid="0008cba6" officeooo:paragraph-rsid="01cd926a" style:font-size-asian="12pt" style:font-size-complex="12pt"/>
    </style:style>
    <style:style style:name="P85" style:family="paragraph" style:parent-style-name="Table_20_Contents">
      <style:paragraph-properties fo:text-align="center" style:justify-single-word="false"/>
      <style:text-properties fo:font-size="12pt" fo:font-weight="normal" officeooo:rsid="00e73d7d" officeooo:paragraph-rsid="01cd926a" style:font-size-asian="12pt" style:font-weight-asian="normal" style:font-size-complex="12pt" style:font-weight-complex="normal"/>
    </style:style>
    <style:style style:name="P86" style:family="paragraph" style:parent-style-name="Standard">
      <style:paragraph-properties fo:text-align="center" style:justify-single-word="false" fo:break-before="page"/>
      <style:text-properties fo:font-size="40pt" style:text-underline-style="none" fo:font-weight="bold" officeooo:rsid="022634b9" officeooo:paragraph-rsid="022634b9" style:font-size-asian="40pt" style:font-weight-asian="bold" style:font-size-complex="40pt" style:font-weight-complex="bold"/>
    </style:style>
    <style:style style:name="P87" style:family="paragraph" style:parent-style-name="Standard">
      <style:text-properties fo:color="#127622" loext:opacity="100%" fo:font-size="15pt" style:text-underline-style="none" fo:font-weight="normal" officeooo:rsid="01156f02" officeooo:paragraph-rsid="0243d27b" style:font-size-asian="15pt" style:font-weight-asian="normal" style:font-size-complex="15pt" style:font-weight-complex="normal"/>
    </style:style>
    <style:style style:name="P88" style:family="paragraph" style:parent-style-name="Standard">
      <style:text-properties fo:color="#127622" loext:opacity="100%" fo:font-size="15pt" style:text-underline-style="none" fo:font-weight="normal" officeooo:rsid="01156f02" officeooo:paragraph-rsid="0245933a" style:font-size-asian="15pt" style:font-weight-asian="normal" style:font-size-complex="15pt" style:font-weight-complex="normal"/>
    </style:style>
    <style:style style:name="P89" style:family="paragraph" style:parent-style-name="Standard">
      <style:paragraph-properties fo:break-before="page"/>
      <style:text-properties fo:color="#127622" loext:opacity="100%" fo:font-size="15pt" style:text-underline-style="none" fo:font-weight="bold" officeooo:rsid="02e5a480" officeooo:paragraph-rsid="0245933a" style:font-size-asian="15pt" style:font-weight-asian="bold" style:font-size-complex="15pt" style:font-weight-complex="bold"/>
    </style:style>
    <style:style style:name="P90" style:family="paragraph" style:parent-style-name="Standard">
      <style:paragraph-properties fo:break-before="page"/>
      <style:text-properties fo:color="#127622" loext:opacity="100%" fo:font-size="15pt" style:text-underline-style="none" fo:font-weight="bold" officeooo:rsid="032d5b58" officeooo:paragraph-rsid="0245933a" style:font-size-asian="15pt" style:font-weight-asian="bold" style:font-size-complex="15pt" style:font-weight-complex="bold"/>
    </style:style>
    <style:style style:name="P91" style:family="paragraph" style:parent-style-name="Standard">
      <style:paragraph-properties fo:break-before="page"/>
      <style:text-properties fo:color="#127622" loext:opacity="100%" fo:font-size="15pt" style:text-underline-style="none" fo:font-weight="bold" officeooo:rsid="02fc1b20" officeooo:paragraph-rsid="0245933a" style:font-size-asian="15pt" style:font-weight-asian="bold" style:font-size-complex="15pt" style:font-weight-complex="bold"/>
    </style:style>
    <style:style style:name="P92" style:family="paragraph" style:parent-style-name="Standard">
      <style:paragraph-properties fo:break-before="page"/>
      <style:text-properties fo:color="#127622" loext:opacity="100%" fo:font-size="15pt" style:text-underline-style="none" fo:font-weight="bold" officeooo:rsid="016639af" officeooo:paragraph-rsid="0245933a" style:font-size-asian="15pt" style:font-weight-asian="bold" style:font-size-complex="15pt" style:font-weight-complex="bold"/>
    </style:style>
    <style:style style:name="P93" style:family="paragraph" style:parent-style-name="Standard">
      <style:paragraph-properties fo:break-before="page"/>
      <style:text-properties officeooo:paragraph-rsid="0243d27b"/>
    </style:style>
    <style:style style:name="P94" style:family="paragraph" style:parent-style-name="Standard">
      <style:text-properties style:font-name="Calibri" fo:font-size="15pt" style:text-underline-style="none" fo:font-weight="normal" officeooo:rsid="032e989d" officeooo:paragraph-rsid="0245933a" style:font-name-asian="NSimSun" style:font-size-asian="15pt" style:font-weight-asian="normal" style:font-name-complex="Lucida Sans1" style:font-size-complex="15pt" style:font-weight-complex="normal"/>
    </style:style>
    <style:style style:name="P95" style:family="paragraph" style:parent-style-name="Standard">
      <style:text-properties fo:font-size="6pt" officeooo:paragraph-rsid="01cd926a" style:font-size-asian="6pt" style:font-size-complex="6pt"/>
    </style:style>
    <style:style style:name="P96" style:family="paragraph" style:parent-style-name="Standard">
      <style:text-properties fo:font-size="6pt" style:text-underline-style="none" fo:font-weight="normal" officeooo:rsid="00e92cb2" officeooo:paragraph-rsid="00a8a79a" style:font-size-asian="6pt" style:font-weight-asian="normal" style:font-size-complex="6pt" style:font-weight-complex="normal"/>
    </style:style>
    <style:style style:name="P97" style:family="paragraph" style:parent-style-name="Standard">
      <style:text-properties fo:font-size="6pt" style:text-underline-style="none" fo:font-weight="bold" officeooo:rsid="0094f224" officeooo:paragraph-rsid="0094f224" style:font-size-asian="6pt" style:font-weight-asian="bold" style:font-size-complex="6pt" style:font-weight-complex="bold"/>
    </style:style>
    <style:style style:name="P98" style:family="paragraph" style:parent-style-name="Standard">
      <style:text-properties fo:color="#808080" loext:opacity="100%" fo:font-size="15pt" style:text-underline-style="solid" style:text-underline-width="auto" style:text-underline-color="font-color" fo:font-weight="normal" officeooo:rsid="0005c2bd" officeooo:paragraph-rsid="007f3977" style:font-size-asian="15pt" style:font-weight-asian="normal" style:font-size-complex="15pt" style:font-weight-complex="normal"/>
    </style:style>
    <style:style style:name="P99" style:family="paragraph" style:parent-style-name="Standard">
      <style:text-properties fo:color="#808080" loext:opacity="100%" fo:font-size="15pt" style:text-underline-style="solid" style:text-underline-width="auto" style:text-underline-color="font-color" fo:font-weight="normal" officeooo:rsid="00e195de" officeooo:paragraph-rsid="0251a387" style:font-size-asian="15pt" style:font-weight-asian="normal" style:font-size-complex="15pt" style:font-weight-complex="normal"/>
    </style:style>
    <style:style style:name="P100" style:family="paragraph" style:parent-style-name="Standard">
      <style:text-properties fo:color="#c9211e" loext:opacity="100%" fo:font-size="15pt" style:text-underline-style="none" fo:font-weight="bold" officeooo:rsid="0005c2bd" officeooo:paragraph-rsid="026fbaa8" style:font-size-asian="15pt" style:font-weight-asian="bold" style:font-size-complex="15pt" style:font-weight-complex="bold"/>
    </style:style>
    <style:style style:name="P101" style:family="paragraph" style:parent-style-name="Standard">
      <style:text-properties fo:color="#000000" loext:opacity="100%" fo:font-size="15pt" style:text-underline-style="none" fo:font-weight="normal" officeooo:rsid="026fbaa8" officeooo:paragraph-rsid="026fbaa8" style:font-size-asian="15pt" style:font-weight-asian="normal" style:font-size-complex="15pt" style:font-weight-complex="normal"/>
    </style:style>
    <style:style style:name="T1" style:family="text">
      <style:text-properties fo:font-size="10pt" style:font-size-asian="10pt" style:font-size-complex="10pt"/>
    </style:style>
    <style:style style:name="T2" style:family="text">
      <style:text-properties fo:font-size="10pt" officeooo:rsid="022eb8c7" style:font-size-asian="10pt" style:font-size-complex="10pt"/>
    </style:style>
    <style:style style:name="T3" style:family="text">
      <style:text-properties fo:font-size="10pt" officeooo:rsid="026a64db" style:font-size-asian="10pt" style:font-size-complex="10pt"/>
    </style:style>
    <style:style style:name="T4" style:family="text">
      <style:text-properties fo:font-size="10pt" officeooo:rsid="026b577a" style:font-size-asian="10pt" style:font-size-complex="10pt"/>
    </style:style>
    <style:style style:name="T5" style:family="text">
      <style:text-properties fo:font-size="10pt" officeooo:rsid="01a1c7c0" style:font-size-asian="10pt" style:font-size-complex="10pt"/>
    </style:style>
    <style:style style:name="T6" style:family="text">
      <style:text-properties fo:font-size="10pt" officeooo:rsid="022f5bdb" style:font-size-asian="10pt" style:font-size-complex="10pt"/>
    </style:style>
    <style:style style:name="T7" style:family="text">
      <style:text-properties fo:font-size="10pt" officeooo:rsid="022aef4d" style:font-size-asian="10pt" style:font-size-complex="10pt"/>
    </style:style>
    <style:style style:name="T8" style:family="text">
      <style:text-properties fo:font-size="10pt" officeooo:rsid="02384345" style:font-size-asian="10pt" style:font-size-complex="10pt"/>
    </style:style>
    <style:style style:name="T9" style:family="text">
      <style:text-properties fo:font-size="10pt" officeooo:rsid="023fe44e" style:font-size-asian="10pt" style:font-size-complex="10pt"/>
    </style:style>
    <style:style style:name="T10" style:family="text">
      <style:text-properties fo:font-size="10pt" officeooo:rsid="027463a4" style:font-size-asian="10pt" style:font-size-complex="10pt"/>
    </style:style>
    <style:style style:name="T11" style:family="text">
      <style:text-properties fo:font-size="10pt" fo:font-weight="normal" style:font-size-asian="10pt" style:font-weight-asian="normal" style:font-size-complex="10pt" style:font-weight-complex="normal"/>
    </style:style>
    <style:style style:name="T12" style:family="text">
      <style:text-properties fo:font-size="10pt" fo:font-weight="normal" officeooo:rsid="0249a997" style:font-size-asian="10pt" style:font-weight-asian="normal" style:font-size-complex="10pt" style:font-weight-complex="normal"/>
    </style:style>
    <style:style style:name="T13" style:family="text">
      <style:text-properties fo:font-size="10pt" fo:font-weight="normal" officeooo:rsid="024a1fa3" style:font-size-asian="10pt" style:font-weight-asian="normal" style:font-size-complex="10pt" style:font-weight-complex="normal"/>
    </style:style>
    <style:style style:name="T14" style:family="text">
      <style:text-properties fo:font-size="10pt" fo:font-weight="normal" officeooo:rsid="024cc1f6" style:font-size-asian="10pt" style:font-weight-asian="normal" style:font-size-complex="10pt" style:font-weight-complex="normal"/>
    </style:style>
    <style:style style:name="T15" style:family="text">
      <style:text-properties fo:font-size="10pt" fo:font-weight="normal" officeooo:rsid="0250d2d6" style:font-size-asian="10pt" style:font-weight-asian="normal" style:font-size-complex="10pt" style:font-weight-complex="normal"/>
    </style:style>
    <style:style style:name="T16" style:family="text">
      <style:text-properties fo:font-size="10pt" fo:font-style="normal" officeooo:rsid="023c5323" style:font-size-asian="10pt" style:font-style-asian="normal" style:font-size-complex="10pt" style:font-style-complex="normal"/>
    </style:style>
    <style:style style:name="T17" style:family="text">
      <style:text-properties fo:font-size="10pt" fo:font-style="normal" officeooo:rsid="02325b42" style:font-size-asian="10pt" style:font-style-asian="normal" style:font-size-complex="10pt" style:font-style-complex="normal"/>
    </style:style>
    <style:style style:name="T18" style:family="text">
      <style:text-properties officeooo:rsid="022eb8c7"/>
    </style:style>
    <style:style style:name="T19" style:family="text">
      <style:text-properties style:text-underline-style="none"/>
    </style:style>
    <style:style style:name="T20" style:family="text">
      <style:text-properties style:text-underline-style="none" fo:font-weight="bold" officeooo:rsid="023d1fd0" style:font-weight-asian="bold" style:font-weight-complex="bold"/>
    </style:style>
    <style:style style:name="T21" style:family="text">
      <style:text-properties style:text-underline-style="none" fo:font-weight="bold" officeooo:rsid="02281a17" style:font-weight-asian="bold" style:font-weight-complex="bold"/>
    </style:style>
    <style:style style:name="T22" style:family="text">
      <style:text-properties officeooo:rsid="000333b2"/>
    </style:style>
    <style:style style:name="T23" style:family="text">
      <style:text-properties fo:font-weight="normal" style:font-weight-asian="normal" style:font-weight-complex="normal"/>
    </style:style>
    <style:style style:name="T24" style:family="text">
      <style:text-properties fo:font-weight="normal" officeooo:rsid="00a1c686" style:font-weight-asian="normal" style:font-weight-complex="normal"/>
    </style:style>
    <style:style style:name="T25" style:family="text">
      <style:text-properties fo:font-weight="normal" officeooo:rsid="00a211c4" style:font-weight-asian="normal" style:font-weight-complex="normal"/>
    </style:style>
    <style:style style:name="T26" style:family="text">
      <style:text-properties fo:font-weight="normal" officeooo:rsid="00a490ee" style:font-weight-asian="normal" style:font-weight-complex="normal"/>
    </style:style>
    <style:style style:name="T27" style:family="text">
      <style:text-properties fo:font-weight="normal" officeooo:rsid="00a691af" style:font-weight-asian="normal" style:font-weight-complex="normal"/>
    </style:style>
    <style:style style:name="T28" style:family="text">
      <style:text-properties fo:font-weight="normal" officeooo:rsid="00a6d62f" style:font-weight-asian="normal" style:font-weight-complex="normal"/>
    </style:style>
    <style:style style:name="T29" style:family="text">
      <style:text-properties fo:font-weight="normal" officeooo:rsid="00ab030e" style:font-weight-asian="normal" style:font-weight-complex="normal"/>
    </style:style>
    <style:style style:name="T30" style:family="text">
      <style:text-properties fo:font-weight="normal" officeooo:rsid="00af0c0d" style:font-weight-asian="normal" style:font-weight-complex="normal"/>
    </style:style>
    <style:style style:name="T31" style:family="text">
      <style:text-properties fo:font-weight="normal" officeooo:rsid="00b0cb3d" style:font-weight-asian="normal" style:font-weight-complex="normal"/>
    </style:style>
    <style:style style:name="T32" style:family="text">
      <style:text-properties fo:font-weight="normal" officeooo:rsid="00e195de" style:font-weight-asian="normal" style:font-weight-complex="normal"/>
    </style:style>
    <style:style style:name="T33" style:family="text">
      <style:text-properties fo:font-weight="normal" officeooo:rsid="00fe7dc6" style:font-weight-asian="normal" style:font-weight-complex="normal"/>
    </style:style>
    <style:style style:name="T34" style:family="text">
      <style:text-properties officeooo:rsid="0004722d"/>
    </style:style>
    <style:style style:name="T35" style:family="text">
      <style:text-properties officeooo:rsid="0004d0f1"/>
    </style:style>
    <style:style style:name="T36" style:family="text">
      <style:text-properties fo:font-weight="bold" style:font-weight-asian="bold" style:font-weight-complex="bold"/>
    </style:style>
    <style:style style:name="T37" style:family="text">
      <style:text-properties fo:font-weight="bold" officeooo:rsid="0004d0f1" style:font-weight-asian="bold" style:font-weight-complex="bold"/>
    </style:style>
    <style:style style:name="T38" style:family="text">
      <style:text-properties fo:font-weight="bold" officeooo:rsid="002f88c8" style:font-weight-asian="bold" style:font-weight-complex="bold"/>
    </style:style>
    <style:style style:name="T39" style:family="text">
      <style:text-properties fo:font-weight="bold" officeooo:rsid="000333b2" style:font-weight-asian="bold" style:font-weight-complex="bold"/>
    </style:style>
    <style:style style:name="T40" style:family="text">
      <style:text-properties fo:font-weight="bold" officeooo:rsid="00ee811d" style:font-weight-asian="bold" style:font-weight-complex="bold"/>
    </style:style>
    <style:style style:name="T41" style:family="text">
      <style:text-properties fo:font-weight="bold" officeooo:rsid="02281a17" style:font-weight-asian="bold" style:font-weight-complex="bold"/>
    </style:style>
    <style:style style:name="T42" style:family="text">
      <style:text-properties fo:font-weight="bold" officeooo:rsid="007e1afb" style:font-weight-asian="bold" style:font-weight-complex="bold"/>
    </style:style>
    <style:style style:name="T43" style:family="text">
      <style:text-properties fo:font-weight="bold" officeooo:rsid="00834f26" style:font-weight-asian="bold" style:font-weight-complex="bold"/>
    </style:style>
    <style:style style:name="T44" style:family="text">
      <style:text-properties fo:font-weight="bold" officeooo:rsid="00ef6d5d" style:font-weight-asian="bold" style:font-weight-complex="bold"/>
    </style:style>
    <style:style style:name="T45" style:family="text">
      <style:text-properties fo:font-weight="bold" officeooo:rsid="00f128b3" style:font-weight-asian="bold" style:font-weight-complex="bold"/>
    </style:style>
    <style:style style:name="T46" style:family="text">
      <style:text-properties fo:font-weight="bold" officeooo:rsid="00f22a14" style:font-weight-asian="bold" style:font-weight-complex="bold"/>
    </style:style>
    <style:style style:name="T47" style:family="text">
      <style:text-properties fo:font-weight="bold" officeooo:rsid="00f5e6b6" style:font-weight-asian="bold" style:font-weight-complex="bold"/>
    </style:style>
    <style:style style:name="T48" style:family="text">
      <style:text-properties fo:font-weight="bold" officeooo:rsid="00fe5371" style:font-weight-asian="bold" style:font-weight-complex="bold"/>
    </style:style>
    <style:style style:name="T49" style:family="text">
      <style:text-properties fo:font-weight="bold" officeooo:rsid="002e5be7" style:font-weight-asian="bold" style:font-weight-complex="bold"/>
    </style:style>
    <style:style style:name="T50" style:family="text">
      <style:text-properties fo:font-weight="bold" officeooo:rsid="00f843f9" style:font-weight-asian="bold" style:font-weight-complex="bold"/>
    </style:style>
    <style:style style:name="T51" style:family="text">
      <style:text-properties fo:font-weight="bold" officeooo:rsid="00f9a2d2" style:font-weight-asian="bold" style:font-weight-complex="bold"/>
    </style:style>
    <style:style style:name="T52" style:family="text">
      <style:text-properties fo:font-weight="bold" officeooo:rsid="022aef4d" style:font-weight-asian="bold" style:font-weight-complex="bold"/>
    </style:style>
    <style:style style:name="T53" style:family="text">
      <style:text-properties fo:font-weight="bold" officeooo:rsid="022f5bdb" style:font-weight-asian="bold" style:font-weight-complex="bold"/>
    </style:style>
    <style:style style:name="T54" style:family="text">
      <style:text-properties fo:font-weight="bold" officeooo:rsid="023079ce" style:font-weight-asian="bold" style:font-weight-complex="bold"/>
    </style:style>
    <style:style style:name="T55" style:family="text">
      <style:text-properties fo:font-weight="bold" officeooo:rsid="02325b42" style:font-weight-asian="bold" style:font-weight-complex="bold"/>
    </style:style>
    <style:style style:name="T56" style:family="text">
      <style:text-properties fo:font-weight="bold" officeooo:rsid="02369538" style:font-weight-asian="bold" style:font-weight-complex="bold"/>
    </style:style>
    <style:style style:name="T57" style:family="text">
      <style:text-properties fo:font-weight="bold" officeooo:rsid="02384345" style:font-weight-asian="bold" style:font-weight-complex="bold"/>
    </style:style>
    <style:style style:name="T58" style:family="text">
      <style:text-properties fo:font-weight="bold" officeooo:rsid="023c5323" style:font-weight-asian="bold" style:font-weight-complex="bold"/>
    </style:style>
    <style:style style:name="T59" style:family="text">
      <style:text-properties fo:font-weight="bold" officeooo:rsid="02e33bd3" style:font-weight-asian="bold" style:font-weight-complex="bold"/>
    </style:style>
    <style:style style:name="T60" style:family="text">
      <style:text-properties fo:font-weight="bold" officeooo:rsid="02e3d4c5" style:font-weight-asian="bold" style:font-weight-complex="bold"/>
    </style:style>
    <style:style style:name="T61" style:family="text">
      <style:text-properties fo:font-weight="bold" officeooo:rsid="02e3f378" style:font-weight-asian="bold" style:font-weight-complex="bold"/>
    </style:style>
    <style:style style:name="T62" style:family="text">
      <style:text-properties fo:font-weight="bold" officeooo:rsid="02f8dd31" style:font-weight-asian="bold" style:font-weight-complex="bold"/>
    </style:style>
    <style:style style:name="T63" style:family="text">
      <style:text-properties fo:font-weight="bold" officeooo:rsid="02f9d4fa" style:font-weight-asian="bold" style:font-weight-complex="bold"/>
    </style:style>
    <style:style style:name="T64" style:family="text">
      <style:text-properties fo:font-weight="bold" officeooo:rsid="02fa7f8c" style:font-weight-asian="bold" style:font-weight-complex="bold"/>
    </style:style>
    <style:style style:name="T65" style:family="text">
      <style:text-properties fo:font-weight="bold" officeooo:rsid="0307787c" style:font-weight-asian="bold" style:font-weight-complex="bold"/>
    </style:style>
    <style:style style:name="T66" style:family="text">
      <style:text-properties fo:font-weight="bold" officeooo:rsid="030a97bb" style:font-weight-asian="bold" style:font-weight-complex="bold"/>
    </style:style>
    <style:style style:name="T67" style:family="text">
      <style:text-properties fo:font-weight="bold" officeooo:rsid="025c535b" style:font-weight-asian="bold" style:font-weight-complex="bold"/>
    </style:style>
    <style:style style:name="T68" style:family="text">
      <style:text-properties fo:font-weight="bold" officeooo:rsid="025d8a48" style:font-weight-asian="bold" style:font-weight-complex="bold"/>
    </style:style>
    <style:style style:name="T69" style:family="text">
      <style:text-properties fo:font-weight="bold" officeooo:rsid="02621403" style:font-weight-asian="bold" style:font-weight-complex="bold"/>
    </style:style>
    <style:style style:name="T70" style:family="text">
      <style:text-properties fo:font-weight="bold" officeooo:rsid="0262e8d4" style:font-weight-asian="bold" style:font-weight-complex="bold"/>
    </style:style>
    <style:style style:name="T71" style:family="text">
      <style:text-properties fo:font-weight="bold" officeooo:rsid="0264c656" style:font-weight-asian="bold" style:font-weight-complex="bold"/>
    </style:style>
    <style:style style:name="T72" style:family="text">
      <style:text-properties fo:font-weight="bold" officeooo:rsid="026b577a" style:font-weight-asian="bold" style:font-weight-complex="bold"/>
    </style:style>
    <style:style style:name="T73" style:family="text">
      <style:text-properties fo:font-weight="bold" officeooo:rsid="026fbaa8" style:font-weight-asian="bold" style:font-weight-complex="bold"/>
    </style:style>
    <style:style style:name="T74" style:family="text">
      <style:text-properties fo:font-weight="bold" officeooo:rsid="0272f45b" style:font-weight-asian="bold" style:font-weight-complex="bold"/>
    </style:style>
    <style:style style:name="T75" style:family="text">
      <style:text-properties officeooo:rsid="00061258"/>
    </style:style>
    <style:style style:name="T76" style:family="text">
      <style:text-properties fo:font-size="13pt" style:font-size-asian="13pt" style:font-size-complex="13pt"/>
    </style:style>
    <style:style style:name="T77" style:family="text">
      <style:text-properties fo:font-size="13pt" officeooo:rsid="001157bb" style:font-size-asian="13pt" style:font-size-complex="13pt"/>
    </style:style>
    <style:style style:name="T78" style:family="text">
      <style:text-properties fo:font-size="13pt" officeooo:rsid="0066775a" style:font-size-asian="13pt" style:font-size-complex="13pt"/>
    </style:style>
    <style:style style:name="T79" style:family="text">
      <style:text-properties fo:font-size="13pt" fo:font-style="italic" style:font-size-asian="13pt" style:font-style-asian="italic" style:font-size-complex="13pt" style:font-style-complex="italic"/>
    </style:style>
    <style:style style:name="T80" style:family="text">
      <style:text-properties style:font-name="Calibri" fo:font-size="13pt" officeooo:rsid="01bc3d2d" style:font-name-asian="Calibri" style:font-size-asian="13pt" style:font-name-complex="Calibri" style:font-size-complex="13pt"/>
    </style:style>
    <style:style style:name="T81" style:family="text">
      <style:text-properties style:font-name="Calibri" officeooo:rsid="032e989d" style:font-name-asian="NSimSun" style:font-name-complex="Lucida Sans1"/>
    </style:style>
    <style:style style:name="T82" style:family="text">
      <style:text-properties style:font-name="Calibri" officeooo:rsid="03319dc8" style:font-name-asian="NSimSun" style:font-name-complex="Lucida Sans1"/>
    </style:style>
    <style:style style:name="T83" style:family="text">
      <style:text-properties style:font-name="Calibri" officeooo:rsid="032fc22a" style:font-name-asian="NSimSun" style:font-name-complex="Lucida Sans1"/>
    </style:style>
    <style:style style:name="T84" style:family="text">
      <style:text-properties style:font-name="Calibri" officeooo:rsid="033271c1" style:font-name-asian="NSimSun" style:font-name-complex="Lucida Sans1"/>
    </style:style>
    <style:style style:name="T85" style:family="text">
      <style:text-properties style:font-name="Calibri" officeooo:rsid="03335b3b" style:font-name-asian="NSimSun" style:font-name-complex="Lucida Sans1"/>
    </style:style>
    <style:style style:name="T86" style:family="text">
      <style:text-properties style:font-name="Calibri" officeooo:rsid="02f23896" style:font-name-asian="Calibri" style:font-name-complex="Calibri"/>
    </style:style>
    <style:style style:name="T87" style:family="text">
      <style:text-properties style:font-name="Calibri" officeooo:rsid="02fc1b20" style:font-name-asian="Calibri" style:font-name-complex="Calibri"/>
    </style:style>
    <style:style style:name="T88" style:family="text">
      <style:text-properties style:font-name="Calibri" officeooo:rsid="018e8bdf" style:font-name-asian="Calibri" style:font-name-complex="Calibri"/>
    </style:style>
    <style:style style:name="T89" style:family="text">
      <style:text-properties style:font-name="Calibri" officeooo:rsid="0249a997" style:font-name-asian="Calibri" style:font-name-complex="Calibri"/>
    </style:style>
    <style:style style:name="T90" style:family="text">
      <style:text-properties officeooo:rsid="002cedcc"/>
    </style:style>
    <style:style style:name="T91" style:family="text">
      <style:text-properties officeooo:rsid="002f88c8"/>
    </style:style>
    <style:style style:name="T92" style:family="text">
      <style:text-properties officeooo:rsid="003468fb"/>
    </style:style>
    <style:style style:name="T93" style:family="text">
      <style:text-properties officeooo:rsid="003f7803"/>
    </style:style>
    <style:style style:name="T94" style:family="text">
      <style:text-properties officeooo:rsid="00ed8a6c"/>
    </style:style>
    <style:style style:name="T95" style:family="text">
      <style:text-properties officeooo:rsid="00ed33a1"/>
    </style:style>
    <style:style style:name="T96" style:family="text">
      <style:text-properties officeooo:rsid="00e56fb7"/>
    </style:style>
    <style:style style:name="T97" style:family="text">
      <style:text-properties officeooo:rsid="00f835b5"/>
    </style:style>
    <style:style style:name="T98" style:family="text">
      <style:text-properties officeooo:rsid="012d52a1"/>
    </style:style>
    <style:style style:name="T99" style:family="text">
      <style:text-properties officeooo:rsid="00e76829"/>
    </style:style>
    <style:style style:name="T100" style:family="text">
      <style:text-properties officeooo:rsid="0083195a"/>
    </style:style>
    <style:style style:name="T101" style:family="text">
      <style:text-properties officeooo:rsid="008859d8"/>
    </style:style>
    <style:style style:name="T102" style:family="text">
      <style:text-properties officeooo:rsid="008b37f1"/>
    </style:style>
    <style:style style:name="T103" style:family="text">
      <style:text-properties officeooo:rsid="008fd917"/>
    </style:style>
    <style:style style:name="T104" style:family="text">
      <style:text-properties officeooo:rsid="009132bd"/>
    </style:style>
    <style:style style:name="T105" style:family="text">
      <style:text-properties officeooo:rsid="009204b7"/>
    </style:style>
    <style:style style:name="T106" style:family="text">
      <style:text-properties officeooo:rsid="0094f224"/>
    </style:style>
    <style:style style:name="T107" style:family="text">
      <style:text-properties officeooo:rsid="00951f51"/>
    </style:style>
    <style:style style:name="T108" style:family="text">
      <style:text-properties officeooo:rsid="0095abea"/>
    </style:style>
    <style:style style:name="T109" style:family="text">
      <style:text-properties officeooo:rsid="0097a604"/>
    </style:style>
    <style:style style:name="T110" style:family="text">
      <style:text-properties officeooo:rsid="00a1c686"/>
    </style:style>
    <style:style style:name="T111" style:family="text">
      <style:text-properties officeooo:rsid="00a211c4"/>
    </style:style>
    <style:style style:name="T112" style:family="text">
      <style:text-properties officeooo:rsid="00a691af"/>
    </style:style>
    <style:style style:name="T113" style:family="text">
      <style:text-properties fo:font-style="italic" fo:font-weight="normal" officeooo:rsid="00a747e1" style:font-style-asian="italic" style:font-weight-asian="normal" style:font-style-complex="italic" style:font-weight-complex="normal"/>
    </style:style>
    <style:style style:name="T114" style:family="text">
      <style:text-properties fo:font-style="italic" fo:font-weight="normal" officeooo:rsid="010034ae" style:font-style-asian="italic" style:font-weight-asian="normal" style:font-style-complex="italic" style:font-weight-complex="normal"/>
    </style:style>
    <style:style style:name="T115" style:family="text">
      <style:text-properties officeooo:rsid="00a8a79a"/>
    </style:style>
    <style:style style:name="T116" style:family="text">
      <style:text-properties fo:color="#000000" loext:opacity="100%"/>
    </style:style>
    <style:style style:name="T117" style:family="text">
      <style:text-properties fo:color="#000000" loext:opacity="100%" fo:font-weight="normal" style:font-weight-asian="normal" style:font-weight-complex="normal"/>
    </style:style>
    <style:style style:name="T118" style:family="text">
      <style:text-properties fo:color="#000000" loext:opacity="100%" style:font-name="Calibri" style:text-underline-style="none" officeooo:rsid="00b83bdc" style:font-name-asian="Calibri" style:font-name-complex="Calibri"/>
    </style:style>
    <style:style style:name="T119" style:family="text">
      <style:text-properties fo:color="#000000" loext:opacity="100%" style:font-name="Calibri" style:text-underline-style="none" fo:font-weight="normal" style:font-name-asian="Calibri" style:font-weight-asian="normal" style:font-name-complex="Calibri" style:font-weight-complex="normal"/>
    </style:style>
    <style:style style:name="T120" style:family="text">
      <style:text-properties fo:color="#000000" loext:opacity="100%" style:font-name="Calibri" style:text-underline-style="none" fo:font-weight="normal" officeooo:rsid="00b83bdc" style:font-name-asian="Calibri" style:font-weight-asian="normal" style:font-name-complex="Calibri" style:font-weight-complex="normal"/>
    </style:style>
    <style:style style:name="T121" style:family="text">
      <style:text-properties fo:color="#000000" loext:opacity="100%" style:font-name="Calibri" style:text-underline-style="none" fo:font-weight="normal" officeooo:rsid="00e76b99" style:font-name-asian="Calibri" style:font-weight-asian="normal" style:font-name-complex="Calibri" style:font-weight-complex="normal"/>
    </style:style>
    <style:style style:name="T122" style:family="text">
      <style:text-properties fo:color="#000000" loext:opacity="100%" style:font-name="Calibri" style:font-name-asian="NSimSun" style:font-name-complex="Lucida Sans1"/>
    </style:style>
    <style:style style:name="T123" style:family="text">
      <style:text-properties fo:color="#000000" loext:opacity="100%" style:font-name="Calibri" officeooo:rsid="032e989d" style:font-name-asian="NSimSun" style:font-name-complex="Lucida Sans1"/>
    </style:style>
    <style:style style:name="T124" style:family="text">
      <style:text-properties fo:color="#000000" loext:opacity="100%" style:font-name="Calibri" officeooo:rsid="033271c1" style:font-name-asian="NSimSun" style:font-name-complex="Lucida Sans1"/>
    </style:style>
    <style:style style:name="T125" style:family="text">
      <style:text-properties fo:color="#000000" loext:opacity="100%" style:font-name="Calibri" officeooo:rsid="03335b3b" style:font-name-asian="NSimSun" style:font-name-complex="Lucida Sans1"/>
    </style:style>
    <style:style style:name="T126" style:family="text">
      <style:text-properties fo:color="#000000" loext:opacity="100%" style:font-name="Calibri" officeooo:rsid="02ff71c9" style:font-name-asian="NSimSun" style:font-name-complex="Lucida Sans1"/>
    </style:style>
    <style:style style:name="T127" style:family="text">
      <style:text-properties fo:color="#000000" loext:opacity="100%" style:font-name="Calibri" officeooo:rsid="02f0ba6f" style:font-name-asian="NSimSun" style:font-name-complex="Lucida Sans1"/>
    </style:style>
    <style:style style:name="T128" style:family="text">
      <style:text-properties fo:color="#000000" loext:opacity="100%" style:font-name="Calibri" officeooo:rsid="030a97bb" style:font-name-asian="NSimSun" style:font-name-complex="Lucida Sans1"/>
    </style:style>
    <style:style style:name="T129" style:family="text">
      <style:text-properties fo:color="#000000" loext:opacity="100%" style:font-name="Calibri" officeooo:rsid="0167012c" style:font-name-asian="NSimSun" style:font-name-complex="Lucida Sans1"/>
    </style:style>
    <style:style style:name="T130" style:family="text">
      <style:text-properties fo:color="#000000" loext:opacity="100%" style:font-name="Calibri" officeooo:rsid="03073e55" style:font-name-asian="NSimSun" style:font-name-complex="Lucida Sans1"/>
    </style:style>
    <style:style style:name="T131" style:family="text">
      <style:text-properties fo:color="#000000" loext:opacity="100%" style:font-name="Calibri" officeooo:rsid="03093b84" style:font-name-asian="NSimSun" style:font-name-complex="Lucida Sans1"/>
    </style:style>
    <style:style style:name="T132" style:family="text">
      <style:text-properties fo:color="#000000" loext:opacity="100%" style:font-name="Calibri" officeooo:rsid="025acc3c" style:font-name-asian="NSimSun" style:font-name-complex="Lucida Sans1"/>
    </style:style>
    <style:style style:name="T133" style:family="text">
      <style:text-properties fo:color="#000000" loext:opacity="100%" style:font-name="Calibri" officeooo:rsid="02f23896" style:font-name-asian="Calibri" style:font-name-complex="Calibri"/>
    </style:style>
    <style:style style:name="T134" style:family="text">
      <style:text-properties fo:color="#000000" loext:opacity="100%" style:font-name="Calibri" fo:font-weight="bold" officeooo:rsid="030a97bb" style:font-name-asian="NSimSun" style:font-weight-asian="bold" style:font-name-complex="Lucida Sans1" style:font-weight-complex="bold"/>
    </style:style>
    <style:style style:name="T135" style:family="text">
      <style:text-properties fo:color="#000000" loext:opacity="100%" style:font-name="Calibri" fo:font-weight="bold" officeooo:rsid="025acc3c" style:font-name-asian="NSimSun" style:font-weight-asian="bold" style:font-name-complex="Lucida Sans1" style:font-weight-complex="bold"/>
    </style:style>
    <style:style style:name="T136" style:family="text">
      <style:text-properties fo:color="#000000" loext:opacity="100%" fo:font-size="15pt" style:text-underline-style="none" fo:font-weight="normal" style:font-size-asian="15pt" style:font-weight-asian="normal" style:font-size-complex="15pt" style:font-weight-complex="normal"/>
    </style:style>
    <style:style style:name="T137" style:family="text">
      <style:text-properties fo:color="#000000" loext:opacity="100%" fo:font-size="15pt" style:text-underline-style="none" fo:font-weight="normal" officeooo:rsid="02680a15" style:font-size-asian="15pt" style:font-weight-asian="normal" style:font-size-complex="15pt" style:font-weight-complex="normal"/>
    </style:style>
    <style:style style:name="T138" style:family="text">
      <style:text-properties fo:color="#000000" loext:opacity="100%" fo:font-size="10pt" fo:font-weight="normal" style:font-size-asian="10pt" style:font-weight-asian="normal" style:font-size-complex="10pt" style:font-weight-complex="normal"/>
    </style:style>
    <style:style style:name="T139" style:family="text">
      <style:text-properties fo:color="#000000" loext:opacity="100%" fo:font-size="10pt" fo:font-weight="normal" officeooo:rsid="026b577a" style:font-size-asian="10pt" style:font-weight-asian="normal" style:font-size-complex="10pt" style:font-weight-complex="normal"/>
    </style:style>
    <style:style style:name="T140" style:family="text">
      <style:text-properties fo:color="#000000" loext:opacity="100%" fo:font-size="10pt" fo:font-weight="normal" officeooo:rsid="026c22d8" style:font-size-asian="10pt" style:font-weight-asian="normal" style:font-size-complex="10pt" style:font-weight-complex="normal"/>
    </style:style>
    <style:style style:name="T141" style:family="text">
      <style:text-properties fo:color="#000000" loext:opacity="100%" fo:font-size="10pt" fo:font-weight="normal" officeooo:rsid="026ecf88" style:font-size-asian="10pt" style:font-weight-asian="normal" style:font-size-complex="10pt" style:font-weight-complex="normal"/>
    </style:style>
    <style:style style:name="T142" style:family="text">
      <style:text-properties fo:color="#000000" loext:opacity="100%" fo:font-size="10pt" fo:font-weight="normal" officeooo:rsid="026fbaa8" style:font-size-asian="10pt" style:font-weight-asian="normal" style:font-size-complex="10pt" style:font-weight-complex="normal"/>
    </style:style>
    <style:style style:name="T143" style:family="text">
      <style:text-properties fo:color="#000000" loext:opacity="100%" fo:font-size="10pt" fo:font-weight="normal" officeooo:rsid="02369538" style:font-size-asian="10pt" style:font-weight-asian="normal" style:font-size-complex="10pt" style:font-weight-complex="normal"/>
    </style:style>
    <style:style style:name="T144" style:family="text">
      <style:text-properties fo:color="#000000" loext:opacity="100%" officeooo:rsid="020c470c"/>
    </style:style>
    <style:style style:name="T145" style:family="text">
      <style:text-properties fo:color="#000000" loext:opacity="100%" officeooo:rsid="02281a17"/>
    </style:style>
    <style:style style:name="T146" style:family="text">
      <style:text-properties fo:color="#000000" loext:opacity="100%" officeooo:rsid="026b577a"/>
    </style:style>
    <style:style style:name="T147" style:family="text">
      <style:text-properties fo:color="#000000" loext:opacity="100%" officeooo:rsid="025fad44"/>
    </style:style>
    <style:style style:name="T148" style:family="text">
      <style:text-properties fo:color="#000000" loext:opacity="100%" officeooo:rsid="026fbaa8"/>
    </style:style>
    <style:style style:name="T149" style:family="text">
      <style:text-properties fo:color="#000000" loext:opacity="100%" officeooo:rsid="026c22d8"/>
    </style:style>
    <style:style style:name="T150" style:family="text">
      <style:text-properties fo:color="#000000" loext:opacity="100%" officeooo:rsid="026ecf88"/>
    </style:style>
    <style:style style:name="T151" style:family="text">
      <style:text-properties fo:color="#000000" loext:opacity="100%" officeooo:rsid="02369538"/>
    </style:style>
    <style:style style:name="T152" style:family="text">
      <style:text-properties style:font-name="Calibri1" fo:font-size="12pt" style:text-underline-style="none" fo:font-weight="normal" officeooo:rsid="0104ebf3" style:font-size-asian="12pt" style:font-weight-asian="normal" style:font-size-complex="12pt" style:font-weight-complex="normal"/>
    </style:style>
    <style:style style:name="T153" style:family="text">
      <style:text-properties style:font-name="Calibri1" fo:font-size="12pt" style:text-underline-style="none" fo:font-weight="normal" officeooo:rsid="02047387" style:font-size-asian="12pt" style:font-weight-asian="normal" style:font-size-complex="12pt" style:font-weight-complex="normal"/>
    </style:style>
    <style:style style:name="T154" style:family="text">
      <style:text-properties style:font-name="Calibri1" fo:font-size="12pt" style:text-underline-style="none" fo:font-weight="normal" officeooo:rsid="020551b1" style:font-size-asian="12pt" style:font-weight-asian="normal" style:font-size-complex="12pt" style:font-weight-complex="normal"/>
    </style:style>
    <style:style style:name="T155" style:family="text">
      <style:text-properties style:font-name="Calibri1" officeooo:rsid="025f64b7"/>
    </style:style>
    <style:style style:name="T156" style:family="text">
      <style:text-properties style:font-name="Calibri1" officeooo:rsid="0264d90f"/>
    </style:style>
    <style:style style:name="T157" style:family="text">
      <style:text-properties officeooo:rsid="00bff2cd"/>
    </style:style>
    <style:style style:name="T158" style:family="text">
      <style:text-properties fo:font-size="15pt" style:text-underline-style="none" fo:font-weight="normal" officeooo:rsid="00875045" style:font-size-asian="15pt" style:font-weight-asian="normal" style:font-size-complex="15pt" style:font-weight-complex="normal"/>
    </style:style>
    <style:style style:name="T159" style:family="text">
      <style:text-properties fo:font-size="15pt" style:text-underline-style="none" fo:font-weight="normal" officeooo:rsid="008c07b1" style:font-size-asian="15pt" style:font-weight-asian="normal" style:font-size-complex="15pt" style:font-weight-complex="normal"/>
    </style:style>
    <style:style style:name="T160" style:family="text">
      <style:text-properties officeooo:rsid="00e73d7d"/>
    </style:style>
    <style:style style:name="T161" style:family="text">
      <style:text-properties officeooo:rsid="00e76b99"/>
    </style:style>
    <style:style style:name="T162" style:family="text">
      <style:text-properties officeooo:rsid="00e94111"/>
    </style:style>
    <style:style style:name="T163" style:family="text">
      <style:text-properties officeooo:rsid="00f843f9"/>
    </style:style>
    <style:style style:name="T164" style:family="text">
      <style:text-properties officeooo:rsid="0101b973"/>
    </style:style>
    <style:style style:name="T165" style:family="text">
      <style:text-properties officeooo:rsid="0005c2bd"/>
    </style:style>
    <style:style style:name="T166" style:family="text">
      <style:text-properties fo:font-style="normal" officeooo:rsid="022f5bdb" style:font-style-asian="normal" style:font-style-complex="normal"/>
    </style:style>
    <style:style style:name="T167" style:family="text">
      <style:text-properties fo:font-style="normal" officeooo:rsid="00e195de" style:font-style-asian="normal" style:font-style-complex="normal"/>
    </style:style>
    <style:style style:name="T168" style:family="text">
      <style:text-properties fo:font-style="normal" officeooo:rsid="00e123e4" style:font-style-asian="normal" style:font-style-complex="normal"/>
    </style:style>
    <style:style style:name="T169" style:family="text">
      <style:text-properties fo:font-style="normal" officeooo:rsid="024d58bb" style:font-style-asian="normal" style:font-style-complex="normal"/>
    </style:style>
    <style:style style:name="T170" style:family="text">
      <style:text-properties fo:font-style="normal" fo:font-weight="bold" officeooo:rsid="00f843f9" style:font-style-asian="normal" style:font-weight-asian="bold" style:font-style-complex="normal" style:font-weight-complex="bold"/>
    </style:style>
    <style:style style:name="T171" style:family="text">
      <style:text-properties fo:font-style="normal" fo:font-weight="bold" officeooo:rsid="02325b42" style:font-style-asian="normal" style:font-weight-asian="bold" style:font-style-complex="normal" style:font-weight-complex="bold"/>
    </style:style>
    <style:style style:name="T172" style:family="text">
      <style:text-properties fo:font-style="normal" fo:font-weight="bold" officeooo:rsid="023c5323" style:font-style-asian="normal" style:font-weight-asian="bold" style:font-style-complex="normal" style:font-weight-complex="bold"/>
    </style:style>
    <style:style style:name="T173" style:family="text">
      <style:text-properties fo:font-style="normal" fo:font-weight="bold" officeooo:rsid="00e123e4" style:font-style-asian="normal" style:font-weight-asian="bold" style:font-style-complex="normal" style:font-weight-complex="bold"/>
    </style:style>
    <style:style style:name="T174" style:family="text">
      <style:text-properties fo:font-style="normal" fo:font-weight="bold" officeooo:rsid="00fe7dc6" style:font-style-asian="normal" style:font-weight-asian="bold" style:font-style-complex="normal" style:font-weight-complex="bold"/>
    </style:style>
    <style:style style:name="T175" style:family="text">
      <style:text-properties fo:font-style="normal" fo:font-weight="bold" officeooo:rsid="023e138b" style:font-style-asian="normal" style:font-weight-asian="bold" style:font-style-complex="normal" style:font-weight-complex="bold"/>
    </style:style>
    <style:style style:name="T176" style:family="text">
      <style:text-properties officeooo:rsid="01519bf9"/>
    </style:style>
    <style:style style:name="T177" style:family="text">
      <style:text-properties officeooo:rsid="01a1c7c0"/>
    </style:style>
    <style:style style:name="T178" style:family="text">
      <style:text-properties officeooo:rsid="02047387"/>
    </style:style>
    <style:style style:name="T179" style:family="text">
      <style:text-properties officeooo:rsid="01fe19a6"/>
    </style:style>
    <style:style style:name="T180" style:family="text">
      <style:text-properties officeooo:rsid="01fa7a58"/>
    </style:style>
    <style:style style:name="T181" style:family="text">
      <style:text-properties officeooo:rsid="01fb4b23"/>
    </style:style>
    <style:style style:name="T182" style:family="text">
      <style:text-properties officeooo:rsid="01fcd495"/>
    </style:style>
    <style:style style:name="T183" style:family="text">
      <style:text-properties officeooo:rsid="01ff66b2"/>
    </style:style>
    <style:style style:name="T184" style:family="text">
      <style:text-properties officeooo:rsid="0200f11d"/>
    </style:style>
    <style:style style:name="T185" style:family="text">
      <style:text-properties officeooo:rsid="0201d1b7"/>
    </style:style>
    <style:style style:name="T186" style:family="text">
      <style:text-properties officeooo:rsid="0203b9ca"/>
    </style:style>
    <style:style style:name="T187" style:family="text">
      <style:text-properties style:text-underline-style="solid" style:text-underline-width="auto" style:text-underline-color="font-color"/>
    </style:style>
    <style:style style:name="T188" style:family="text">
      <style:text-properties officeooo:rsid="02281a17"/>
    </style:style>
    <style:style style:name="T189" style:family="text">
      <style:text-properties officeooo:rsid="00834f26"/>
    </style:style>
    <style:style style:name="T190" style:family="text">
      <style:text-properties officeooo:rsid="00fe5371"/>
    </style:style>
    <style:style style:name="T191" style:family="text">
      <style:text-properties officeooo:rsid="00fe7dc6"/>
    </style:style>
    <style:style style:name="T192" style:family="text">
      <style:text-properties officeooo:rsid="00563aab"/>
    </style:style>
    <style:style style:name="T193" style:family="text">
      <style:text-properties officeooo:rsid="02296e0e"/>
    </style:style>
    <style:style style:name="T194" style:family="text">
      <style:text-properties officeooo:rsid="022aef4d"/>
    </style:style>
    <style:style style:name="T195" style:family="text">
      <style:text-properties fo:color="#c9211e" loext:opacity="100%" fo:font-size="15pt" style:text-underline-style="none" fo:font-weight="bold" officeooo:rsid="0281cff2" style:font-size-asian="15pt" style:font-weight-asian="bold" style:font-size-complex="15pt" style:font-weight-complex="bold"/>
    </style:style>
    <style:style style:name="T196" style:family="text">
      <style:text-properties fo:color="#c9211e" loext:opacity="100%" fo:font-size="15pt" style:text-underline-style="none" fo:font-weight="bold" officeooo:rsid="038a6bf5" style:font-size-asian="15pt" style:font-weight-asian="bold" style:font-size-complex="15pt" style:font-weight-complex="bold"/>
    </style:style>
    <style:style style:name="T197" style:family="text">
      <style:text-properties fo:color="#c9211e" loext:opacity="100%" style:font-name="Carolingia" fo:font-size="48pt" officeooo:rsid="022eb8c7" fo:background-color="#ffbf00" loext:char-shading-value="0" style:font-size-asian="48pt" style:font-size-complex="48pt"/>
    </style:style>
    <style:style style:name="T198" style:family="text">
      <style:text-properties fo:color="#c9211e" loext:opacity="100%" officeooo:rsid="0281cff2"/>
    </style:style>
    <style:style style:name="T199" style:family="text">
      <style:text-properties fo:color="#c9211e" loext:opacity="100%" officeooo:rsid="038a6bf5"/>
    </style:style>
    <style:style style:name="T200" style:family="text">
      <style:text-properties fo:color="#c9211e" loext:opacity="100%" style:text-underline-style="none" fo:font-weight="bold" officeooo:rsid="023d1fd0" fo:background-color="#ffbf00" loext:char-shading-value="0" style:font-weight-asian="bold" style:font-weight-complex="bold"/>
    </style:style>
    <style:style style:name="T201" style:family="text">
      <style:text-properties officeooo:rsid="02325b42"/>
    </style:style>
    <style:style style:name="T202" style:family="text">
      <style:text-properties officeooo:rsid="023a2ff0"/>
    </style:style>
    <style:style style:name="T203" style:family="text">
      <style:text-properties officeooo:rsid="023d1fd0"/>
    </style:style>
    <style:style style:name="T204" style:family="text">
      <style:text-properties officeooo:rsid="023e138b"/>
    </style:style>
    <style:style style:name="T205" style:family="text">
      <style:text-properties style:font-name="Carolingia" officeooo:rsid="022eb8c7"/>
    </style:style>
    <style:style style:name="T206" style:family="text">
      <style:text-properties officeooo:rsid="02e14942"/>
    </style:style>
    <style:style style:name="T207" style:family="text">
      <style:text-properties officeooo:rsid="02de5952"/>
    </style:style>
    <style:style style:name="T208" style:family="text">
      <style:text-properties officeooo:rsid="02e3d4c5"/>
    </style:style>
    <style:style style:name="T209" style:family="text">
      <style:text-properties officeooo:rsid="02e3f378"/>
    </style:style>
    <style:style style:name="T210" style:family="text">
      <style:text-properties fo:color="#127622" loext:opacity="100%" fo:font-size="15pt" style:text-underline-style="none" fo:font-weight="bold" officeooo:rsid="0388a7cb" style:font-size-asian="15pt" style:font-weight-asian="bold" style:font-size-complex="15pt" style:font-weight-complex="bold"/>
    </style:style>
    <style:style style:name="T211" style:family="text">
      <style:text-properties fo:color="#127622" loext:opacity="100%" fo:font-size="15pt" style:text-underline-style="none" fo:font-weight="bold" officeooo:rsid="02dd9dfa" style:font-size-asian="15pt" style:font-weight-asian="bold" style:font-size-complex="15pt" style:font-weight-complex="bold"/>
    </style:style>
    <style:style style:name="T212" style:family="text">
      <style:text-properties fo:color="#127622" loext:opacity="100%" fo:font-size="15pt" style:text-underline-style="none" fo:font-weight="bold" officeooo:rsid="038ecfc4" style:font-size-asian="15pt" style:font-weight-asian="bold" style:font-size-complex="15pt" style:font-weight-complex="bold"/>
    </style:style>
    <style:style style:name="T213" style:family="text">
      <style:text-properties fo:color="#127622" loext:opacity="100%" fo:font-size="15pt" style:text-underline-style="none" fo:font-weight="bold" officeooo:rsid="0243d27b" style:font-size-asian="15pt" style:font-weight-asian="bold" style:font-size-complex="15pt" style:font-weight-complex="bold"/>
    </style:style>
    <style:style style:name="T214" style:family="text">
      <style:text-properties officeooo:rsid="038eaa1b"/>
    </style:style>
    <style:style style:name="T215" style:family="text">
      <style:text-properties officeooo:rsid="01612d84"/>
    </style:style>
    <style:style style:name="T216" style:family="text">
      <style:text-properties officeooo:rsid="02dd9dfa"/>
    </style:style>
    <style:style style:name="T217" style:family="text">
      <style:text-properties officeooo:rsid="0388a7cb"/>
    </style:style>
    <style:style style:name="T218" style:family="text">
      <style:text-properties officeooo:rsid="039c194a"/>
    </style:style>
    <style:style style:name="T219" style:family="text">
      <style:text-properties officeooo:rsid="039e098f"/>
    </style:style>
    <style:style style:name="T220" style:family="text">
      <style:text-properties officeooo:rsid="039ec606"/>
    </style:style>
    <style:style style:name="T221" style:family="text">
      <style:text-properties officeooo:rsid="03a008f3"/>
    </style:style>
    <style:style style:name="T222" style:family="text">
      <style:text-properties officeooo:rsid="0385242f"/>
    </style:style>
    <style:style style:name="T223" style:family="text">
      <style:text-properties officeooo:rsid="02dffe90"/>
    </style:style>
    <style:style style:name="T224" style:family="text">
      <style:text-properties officeooo:rsid="02e33bd3"/>
    </style:style>
    <style:style style:name="T225" style:family="text">
      <style:text-properties officeooo:rsid="0243d27b"/>
    </style:style>
    <style:style style:name="T226" style:family="text">
      <style:text-properties officeooo:rsid="02f07c0a"/>
    </style:style>
    <style:style style:name="T227" style:family="text">
      <style:text-properties officeooo:rsid="038ecfc4"/>
    </style:style>
    <style:style style:name="T228" style:family="text">
      <style:text-properties officeooo:rsid="038eee22"/>
    </style:style>
    <style:style style:name="T229" style:family="text">
      <style:text-properties officeooo:rsid="02e5bca5"/>
    </style:style>
    <style:style style:name="T230" style:family="text">
      <style:text-properties officeooo:rsid="02e7245f"/>
    </style:style>
    <style:style style:name="T231" style:family="text">
      <style:text-properties officeooo:rsid="03a1bcfc"/>
    </style:style>
    <style:style style:name="T232" style:family="text">
      <style:text-properties officeooo:rsid="02e81722"/>
    </style:style>
    <style:style style:name="T233" style:family="text">
      <style:text-properties officeooo:rsid="02e94649"/>
    </style:style>
    <style:style style:name="T234" style:family="text">
      <style:text-properties officeooo:rsid="02ea2d62"/>
    </style:style>
    <style:style style:name="T235" style:family="text">
      <style:text-properties officeooo:rsid="02eb516c"/>
    </style:style>
    <style:style style:name="T236" style:family="text">
      <style:text-properties officeooo:rsid="02eb847a"/>
    </style:style>
    <style:style style:name="T237" style:family="text">
      <style:text-properties officeooo:rsid="02ec6b06"/>
    </style:style>
    <style:style style:name="T238" style:family="text">
      <style:text-properties officeooo:rsid="03d4f4b3"/>
    </style:style>
    <style:style style:name="T239" style:family="text">
      <style:text-properties officeooo:rsid="02ed8b63"/>
    </style:style>
    <style:style style:name="T240" style:family="text">
      <style:text-properties officeooo:rsid="02ee2436"/>
    </style:style>
    <style:style style:name="T241" style:family="text">
      <style:text-properties officeooo:rsid="02ef30a8"/>
    </style:style>
    <style:style style:name="T242" style:family="text">
      <style:text-properties officeooo:rsid="03e79fd4"/>
    </style:style>
    <style:style style:name="T243" style:family="text">
      <style:text-properties officeooo:rsid="03206457"/>
    </style:style>
    <style:style style:name="T244" style:family="text">
      <style:text-properties officeooo:rsid="032d5b58"/>
    </style:style>
    <style:style style:name="T245" style:family="text">
      <style:text-properties officeooo:rsid="032e989d"/>
    </style:style>
    <style:style style:name="T246" style:family="text">
      <style:text-properties officeooo:rsid="02ff71c9"/>
    </style:style>
    <style:style style:name="T247" style:family="text">
      <style:text-properties officeooo:rsid="02f0ba6f"/>
    </style:style>
    <style:style style:name="T248" style:family="text">
      <style:text-properties officeooo:rsid="039070ec"/>
    </style:style>
    <style:style style:name="T249" style:family="text">
      <style:text-properties officeooo:rsid="02fc1b20"/>
    </style:style>
    <style:style style:name="T250" style:family="text">
      <style:text-properties officeooo:rsid="02fcc66e"/>
    </style:style>
    <style:style style:name="T251" style:family="text">
      <style:text-properties officeooo:rsid="02fd7155"/>
    </style:style>
    <style:style style:name="T252" style:family="text">
      <style:text-properties officeooo:rsid="02fe7924"/>
    </style:style>
    <style:style style:name="T253" style:family="text">
      <style:text-properties officeooo:rsid="030a97bb"/>
    </style:style>
    <style:style style:name="T254" style:family="text">
      <style:text-properties officeooo:rsid="016639af"/>
    </style:style>
    <style:style style:name="T255" style:family="text">
      <style:text-properties officeooo:rsid="0167012c"/>
    </style:style>
    <style:style style:name="T256" style:family="text">
      <style:text-properties officeooo:rsid="0306bbbc"/>
    </style:style>
    <style:style style:name="T257" style:family="text">
      <style:text-properties officeooo:rsid="0304dec3"/>
    </style:style>
    <style:style style:name="T258" style:family="text">
      <style:text-properties officeooo:rsid="03033f45"/>
    </style:style>
    <style:style style:name="T259" style:family="text">
      <style:text-properties officeooo:rsid="03073e55"/>
    </style:style>
    <style:style style:name="T260" style:family="text">
      <style:text-properties officeooo:rsid="03093b84"/>
    </style:style>
    <style:style style:name="T261" style:family="text">
      <style:text-properties officeooo:rsid="0307787c"/>
    </style:style>
    <style:style style:name="T262" style:family="text">
      <style:text-properties officeooo:rsid="0245933a"/>
    </style:style>
    <style:style style:name="T263" style:family="text">
      <style:text-properties officeooo:rsid="0245e681"/>
    </style:style>
    <style:style style:name="T264" style:family="text">
      <style:text-properties officeooo:rsid="0249a997"/>
    </style:style>
    <style:style style:name="T265" style:family="text">
      <style:text-properties officeooo:rsid="024a1fa3"/>
    </style:style>
    <style:style style:name="T266" style:family="text">
      <style:text-properties officeooo:rsid="024cc1f6"/>
    </style:style>
    <style:style style:name="T267" style:family="text">
      <style:text-properties officeooo:rsid="00e195de"/>
    </style:style>
    <style:style style:name="T268" style:family="text">
      <style:text-properties officeooo:rsid="020c470c"/>
    </style:style>
    <style:style style:name="T269" style:family="text">
      <style:text-properties officeooo:rsid="0250d2d6"/>
    </style:style>
    <style:style style:name="T270" style:family="text">
      <style:text-properties officeooo:rsid="01455065"/>
    </style:style>
    <style:style style:name="T271" style:family="text">
      <style:text-properties officeooo:rsid="0252a643"/>
    </style:style>
    <style:style style:name="T272" style:family="text">
      <style:text-properties fo:color="#808080" loext:opacity="100%"/>
    </style:style>
    <style:style style:name="T273" style:family="text">
      <style:text-properties fo:color="#808080" loext:opacity="100%" officeooo:rsid="000333b2"/>
    </style:style>
    <style:style style:name="T274" style:family="text">
      <style:text-properties fo:color="#808080" loext:opacity="100%" officeooo:rsid="0083195a"/>
    </style:style>
    <style:style style:name="T275" style:family="text">
      <style:text-properties fo:color="#808080" loext:opacity="100%" officeooo:rsid="00061258"/>
    </style:style>
    <style:style style:name="T276" style:family="text">
      <style:text-properties fo:color="#808080" loext:opacity="100%" officeooo:rsid="002f88c8"/>
    </style:style>
    <style:style style:name="T277" style:family="text">
      <style:text-properties fo:color="#808080" loext:opacity="100%" officeooo:rsid="003f7803"/>
    </style:style>
    <style:style style:name="T278" style:family="text">
      <style:text-properties fo:color="#808080" loext:opacity="100%" officeooo:rsid="0004722d"/>
    </style:style>
    <style:style style:name="T279" style:family="text">
      <style:text-properties fo:color="#808080" loext:opacity="100%" fo:font-size="13pt" fo:font-style="normal" officeooo:rsid="0019d2a8" style:font-size-asian="13pt" style:font-style-asian="normal" style:font-size-complex="13pt" style:font-style-complex="normal"/>
    </style:style>
    <style:style style:name="T280" style:family="text">
      <style:text-properties fo:color="#808080" loext:opacity="100%" officeooo:rsid="0004d0f1"/>
    </style:style>
    <style:style style:name="T281" style:family="text">
      <style:text-properties fo:color="#808080" loext:opacity="100%" officeooo:rsid="00fc57d9"/>
    </style:style>
    <style:style style:name="T282" style:family="text">
      <style:text-properties fo:color="#808080" loext:opacity="100%" officeooo:rsid="00fe5371"/>
    </style:style>
    <style:style style:name="T283" style:family="text">
      <style:text-properties fo:color="#808080" loext:opacity="100%" fo:font-weight="bold" officeooo:rsid="000333b2" style:font-weight-asian="bold" style:font-weight-complex="bold"/>
    </style:style>
    <style:style style:name="T284" style:family="text">
      <style:text-properties fo:color="#808080" loext:opacity="100%" fo:font-weight="bold" officeooo:rsid="00fe7dc6" style:font-weight-asian="bold" style:font-weight-complex="bold"/>
    </style:style>
    <style:style style:name="T285" style:family="text">
      <style:text-properties fo:color="#808080" loext:opacity="100%" fo:font-weight="bold" officeooo:rsid="01519bf9" style:font-weight-asian="bold" style:font-weight-complex="bold"/>
    </style:style>
    <style:style style:name="T286" style:family="text">
      <style:text-properties fo:color="#808080" loext:opacity="100%" fo:font-weight="bold" officeooo:rsid="01af5fa0" style:font-weight-asian="bold" style:font-weight-complex="bold"/>
    </style:style>
    <style:style style:name="T287" style:family="text">
      <style:text-properties fo:color="#808080" loext:opacity="100%" officeooo:rsid="0009e01f"/>
    </style:style>
    <style:style style:name="T288" style:family="text">
      <style:text-properties fo:color="#808080" loext:opacity="100%" officeooo:rsid="00ed8a6c"/>
    </style:style>
    <style:style style:name="T289" style:family="text">
      <style:text-properties fo:color="#808080" loext:opacity="100%" officeooo:rsid="00853802"/>
    </style:style>
    <style:style style:name="T290" style:family="text">
      <style:text-properties fo:color="#808080" loext:opacity="100%" officeooo:rsid="010b0d8f"/>
    </style:style>
    <style:style style:name="T291" style:family="text">
      <style:text-properties fo:color="#808080" loext:opacity="100%" officeooo:rsid="00fe7dc6"/>
    </style:style>
    <style:style style:name="T292" style:family="text">
      <style:text-properties fo:color="#808080" loext:opacity="100%" fo:font-weight="normal" officeooo:rsid="00e195de" style:font-weight-asian="normal" style:font-weight-complex="normal"/>
    </style:style>
    <style:style style:name="T293" style:family="text">
      <style:text-properties fo:color="#808080" loext:opacity="100%" fo:font-weight="normal" officeooo:rsid="00fe7dc6" style:font-weight-asian="normal" style:font-weight-complex="normal"/>
    </style:style>
    <style:style style:name="T294" style:family="text">
      <style:text-properties officeooo:rsid="0257f0dc"/>
    </style:style>
    <style:style style:name="T295" style:family="text">
      <style:text-properties fo:color="#ffbf00" loext:opacity="100%" fo:font-weight="bold" officeooo:rsid="01519bf9" style:font-weight-asian="bold" style:font-weight-complex="bold"/>
    </style:style>
    <style:style style:name="T296" style:family="text">
      <style:text-properties fo:color="#ed4c05" loext:opacity="100%" fo:font-weight="bold" officeooo:rsid="01519bf9" style:font-weight-asian="bold" style:font-weight-complex="bold"/>
    </style:style>
    <style:style style:name="T297" style:family="text">
      <style:text-properties officeooo:rsid="026852f3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6"><text:span text:style-name="T197"><text:s/>H </text:span><text:span text:style-name="T205">olm der Hirtenkleriker</text:span></text:p>
      <text:p text:style-name="P34"><text:span text:style-name="T53">Hirte</text:span><text:span text:style-name="T188"><text:tab/><text:tab/><text:tab/><text:tab/><text:tab/><text:tab/><text:tab/><text:tab/></text:span><text:span text:style-name="T273">Stufe</text:span><text:span text:style-name="T283"><text:tab/><text:tab/></text:span><text:span text:style-name="T40">1<text:tab/><text:tab/><text:tab/></text:span><text:span text:style-name="T275">Erfahrung</text:span><text:span text:style-name="T75"><text:tab/></text:span><text:span text:style-name="T53">1</text:span><text:span text:style-name="T71">8</text:span><text:span text:style-name="T22"><text:tab/></text:span><text:span text:style-name="T40"><text:tab/></text:span></text:p>
      <text:p text:style-name="P35"><text:span text:style-name="T53">Chaos</text:span><text:span text:style-name="T188"><text:tab/><text:tab/><text:tab/><text:tab/><text:tab/><text:tab/><text:tab/><text:tab/></text:span><text:span text:style-name="T272">Initiative</text:span><text:tab/><text:tab/><text:span text:style-name="T36">w</text:span><text:span text:style-name="T40">2</text:span><text:span text:style-name="T36">0</text:span><text:span text:style-name="T34"><text:tab/><text:tab/><text:tab/></text:span><text:span text:style-name="T276">Bewegung</text:span><text:span text:style-name="T91"><text:tab/></text:span><text:span text:style-name="T68">7,5</text:span><text:span text:style-name="T38"> </text:span><text:span text:style-name="T42">m</text:span></text:p>
      <text:p text:style-name="P39"><text:span text:style-name="T36">Ahriman</text:span><text:span text:style-name="T1"> Gott des Todes und der Krankheit</text:span><text:tab/><text:tab/><text:tab/><text:span text:style-name="T274">Ungnade</text:span><text:span text:style-name="T100"><text:tab/><text:tab/></text:span><text:span text:style-name="T43">1</text:span><text:span text:style-name="T189"><text:tab/></text:span><text:span text:style-name="T157">ooooo ooooo ooooo ooooo</text:span></text:p>
      <text:p text:style-name="P37"><text:span text:style-name="T157"><text:tab/></text:span><text:tab/><text:tab/><text:tab/><text:tab/><text:tab/><text:tab/><text:tab/><text:tab/><text:span text:style-name="T272">Fertigkeiten</text:span><text:tab/><text:span text:style-name="T36">−</text:span><text:span text:style-name="T69">5</text:span><text:tab/><text:tab/><text:tab/><text:span text:style-name="T277">Volltreffer</text:span><text:span text:style-name="T93"><text:tab/></text:span><text:span text:style-name="T36">w</text:span><text:span text:style-name="T44">8</text:span><text:span text:style-name="T40">/</text:span><text:span text:style-name="T44">III</text:span></text:p>
      <text:p text:style-name="P38"><text:span text:style-name="T272">Rüst</text:span><text:span text:style-name="T287">ungs</text:span><text:span text:style-name="T272">klasse</text:span><text:tab/><text:span text:style-name="T40">1</text:span><text:span text:style-name="T67">6</text:span><text:span text:style-name="T57"> </text:span><text:span text:style-name="T67">Kettenhemd</text:span><text:span text:style-name="T57">+</text:span><text:span text:style-name="T67">5</text:span><text:span text:style-name="T57">/-</text:span><text:span text:style-name="T67">5 -</text:span><text:span text:style-name="T68">1,5m, </text:span><text:span text:style-name="T72">Schild +1 </text:span><text:span text:style-name="T8">(</text:span><text:span text:style-name="T9">1</text:span><text:span text:style-name="T8">0 Gold)</text:span><text:span text:style-name="T57"><text:tab/></text:span><text:tab/><text:span text:style-name="T278">Patzer</text:span><text:span text:style-name="T34"> <text:s/><text:tab/><text:tab/></text:span><text:span text:style-name="T36">w</text:span><text:span text:style-name="T67">12</text:span></text:p>
      <text:p text:style-name="P36"><text:span text:style-name="T272">Lebenspunkte</text:span><text:tab/><text:span text:style-name="T53">9</text:span><text:tab/><text:span text:style-name="T5">(w8</text:span><text:span text:style-name="T6">+</text:span><text:span text:style-name="T7">1</text:span><text:span text:style-name="T5">)</text:span><text:span text:style-name="T177"><text:tab/><text:tab/><text:tab/><text:tab/></text:span><text:span text:style-name="T79"><text:tab/><text:tab/><text:tab/><text:tab/><text:tab/></text:span><text:span text:style-name="T279">Angriff<text:tab/>Schaden</text:span></text:p>
      <text:p text:style-name="P44"><text:span text:style-name="T272">Stärke</text:span><text:tab/><text:tab/><text:tab/><text:span text:style-name="T53">14</text:span><text:span text:style-name="T37"><text:tab/></text:span><text:span text:style-name="T53">+</text:span><text:span text:style-name="T45">1</text:span><text:span text:style-name="T35"><text:tab/><text:tab/><text:tab/><text:tab/><text:tab/><text:tab/><text:tab/></text:span><text:span text:style-name="T280">Nahkampf</text:span><text:span text:style-name="T35"><text:tab/></text:span><text:span text:style-name="T53">+</text:span><text:span text:style-name="T46">1<text:tab/><text:tab/></text:span><text:span text:style-name="T53">+</text:span><text:span text:style-name="T46">1</text:span></text:p>
      <text:p text:style-name="P40"><text:span text:style-name="T272">Geschick</text:span><text:tab/><text:tab/><text:tab/><text:span text:style-name="T41">1</text:span><text:span text:style-name="T53">1</text:span><text:span text:style-name="T35"><text:tab/><text:tab/></text:span><text:span text:style-name="T280">Reflex</text:span><text:span text:style-name="T35"><text:tab/> <text:tab/></text:span><text:span text:style-name="T47">+</text:span><text:span text:style-name="T45">0</text:span><text:span text:style-name="T35"><text:tab/><text:tab/><text:tab/></text:span><text:span text:style-name="T280">Fernkampf</text:span><text:span text:style-name="T35"><text:tab/></text:span></text:p>
      <text:p text:style-name="P43"><text:span text:style-name="T272">Ausdauer</text:span><text:tab/><text:tab/><text:span text:style-name="T53">13</text:span><text:span text:style-name="T35"><text:tab/></text:span><text:span text:style-name="T53">+</text:span><text:span text:style-name="T45">1</text:span><text:span text:style-name="T35"><text:tab/></text:span><text:span text:style-name="T280">Zähigkeit</text:span><text:span text:style-name="T35"><text:tab/><text:tab/></text:span><text:span text:style-name="T45">+</text:span><text:span text:style-name="T57">2</text:span><text:span text:style-name="T35"><text:tab/></text:span></text:p>
      <text:p text:style-name="P41"><text:span text:style-name="T272">Persönlichkeit</text:span><text:tab/><text:tab/><text:span text:style-name="T45">1</text:span><text:span text:style-name="T53">3</text:span><text:span text:style-name="T37"><text:tab/></text:span><text:span text:style-name="T45">+</text:span><text:span text:style-name="T53">1</text:span><text:span text:style-name="T35"><text:tab/></text:span><text:span text:style-name="T280">Willen</text:span><text:span text:style-name="T35"><text:tab/><text:tab/></text:span><text:span text:style-name="T45">+</text:span><text:span text:style-name="T57">2</text:span><text:span text:style-name="T45"><text:tab/><text:tab/></text:span><text:span text:style-name="T281">Zaubers</text:span><text:span text:style-name="T273">tufe</text:span><text:span text:style-name="T22"><text:tab/></text:span><text:span text:style-name="T39"> </text:span><text:span text:style-name="T40">1<text:tab/></text:span><text:span text:style-name="T282">Zauber</text:span><text:span text:style-name="T190"><text:tab/></text:span><text:span text:style-name="T57">4+</text:span><text:span text:style-name="T48">1</text:span></text:p>
      <text:p text:style-name="P42"><text:span text:style-name="T272">Intelligenz</text:span><text:tab/><text:tab/><text:span text:style-name="T41">11</text:span><text:span text:style-name="T37"><text:tab/></text:span><text:span text:style-name="T35"><text:tab/></text:span><text:span text:style-name="T280">Sprachen</text:span><text:span text:style-name="T35"><text:tab/><text:tab/></text:span><text:span text:style-name="T49">Gemein</text:span><text:span text:style-name="T45">sprache</text:span></text:p>
      <text:p text:style-name="P45"><text:span text:style-name="T272">Glück</text:span><text:tab/><text:tab/> <text:s text:c="5"/><text:span text:style-name="T68">6/</text:span><text:span text:style-name="T53">8</text:span><text:span text:style-name="T35"><text:tab/></text:span><text:span text:style-name="T39">−</text:span><text:span text:style-name="T45">1</text:span><text:span text:style-name="T35"><text:tab/></text:span><text:span text:style-name="T280">Schicksal</text:span><text:span text:style-name="T35"><text:tab/><text:tab/></text:span><text:span text:style-name="T54">Tobender Sturm</text:span><text:span text:style-name="T37">: </text:span><text:span text:style-name="T41">-1 auf Zauberschaden</text:span></text:p>
      <text:p text:style-name="P73"><text:s/></text:p>
      <text:p text:style-name="P98">Nahkampfwaffen<text:tab/><text:tab/>Angriff<text:tab/>Schaden</text:p>
      <text:p text:style-name="P63">Handaxt<text:span text:style-name="T11"> (4 Gold)<text:tab/></text:span><text:tab/>w20+1<text:tab/>w6+1</text:p>
      <text:p text:style-name="P55"><text:span text:style-name="T166">Stab<text:tab/><text:tab/></text:span><text:tab/><text:tab/><text:tab/><text:span text:style-name="T163">w20+1</text:span><text:tab/><text:span text:style-name="T163">w</text:span><text:span text:style-name="T201">4+</text:span><text:span text:style-name="T194">1</text:span><text:tab/></text:p>
      <text:p text:style-name="P53"><text:span text:style-name="T92">unbewaffnet</text:span><text:tab/><text:tab/><text:tab/><text:span text:style-name="T163">w20+1</text:span><text:tab/><text:span text:style-name="T192">w</text:span><text:span text:style-name="T92">3</text:span><text:span text:style-name="T201">+</text:span><text:span text:style-name="T194">1</text:span><text:span text:style-name="T92"><text:tab/></text:span></text:p>
      <text:p text:style-name="P98">Fernkampfwaffen<text:tab/><text:tab/>Angriff<text:tab/>Schaden<text:tab/>Reichweite<text:span text:style-name="T76"> </text:span><text:span text:style-name="T77">(</text:span><text:span text:style-name="T80">−</text:span><text:span text:style-name="T77">/-2 Angr</text:span><text:span text:style-name="T78">iff</text:span><text:span text:style-name="T77">/-w Angr</text:span><text:span text:style-name="T78">iff</text:span><text:span text:style-name="T77">)</text:span></text:p>
      <text:p text:style-name="P46"><text:span text:style-name="T171">Schreibfeder</text:span><text:span text:style-name="T17"> (Wurfpfeil)</text:span><text:tab/><text:span text:style-name="T50">w20</text:span><text:span text:style-name="T52"><text:tab/></text:span><text:tab/><text:span text:style-name="T170">w4</text:span><text:tab/><text:tab/><text:span text:style-name="T55">3</text:span><text:span text:style-name="T36">/</text:span><text:span text:style-name="T55">6</text:span><text:span text:style-name="T36">/</text:span><text:span text:style-name="T55">9</text:span><text:span text:style-name="T51"><text:tab/></text:span></text:p>
      <text:p text:style-name="P47"><text:span text:style-name="T172">Kurzbogen</text:span><text:span text:style-name="T16"> (25 Gold)</text:span><text:tab/><text:tab/><text:span text:style-name="T50">w20</text:span><text:span text:style-name="T52"><text:tab/></text:span><text:tab/><text:span text:style-name="T170">w</text:span><text:span text:style-name="T172">6</text:span><text:tab/><text:tab/><text:span text:style-name="T58">15</text:span><text:span text:style-name="T36">/</text:span><text:span text:style-name="T58">30</text:span><text:span text:style-name="T36">/</text:span><text:span text:style-name="T58">45<text:tab/></text:span><text:span text:style-name="T73">1</text:span><text:span text:style-name="T74">7</text:span><text:span text:style-name="T73"> Pfeile</text:span></text:p>
      <text:p text:style-name="P74"><text:s/></text:p>
      <text:p text:style-name="P48"><text:span text:style-name="T187">Ausrüstung</text:span><text:tab/><text:tab/><text:tab/><text:tab/><text:tab/><text:tab/><text:tab/><text:tab/><text:tab/><text:tab/><text:tab/><text:span text:style-name="T70">34</text:span><text:span text:style-name="T56">6</text:span><text:span text:style-name="T165"> </text:span><text:span text:style-name="T295">Gold</text:span><text:span text:style-name="T176"> <text:s text:c="2"/></text:span><text:span text:style-name="T56">0</text:span><text:span text:style-name="T165"> </text:span><text:span text:style-name="T285">Silbe</text:span><text:span text:style-name="T286">r</text:span><text:span text:style-name="T176"> <text:s/></text:span><text:span text:style-name="T56">69</text:span><text:span text:style-name="T165"> </text:span><text:span text:style-name="T296">Kupfer</text:span></text:p>
      <text:p text:style-name="P100"><text:span text:style-name="T116">Heiliges Symbol</text:span><text:span text:style-name="T138"> </text:span><text:span text:style-name="T143">(25 Gold)</text:span><text:span text:style-name="T151">, </text:span><text:span text:style-name="T145">Rucksack, 3m Seil, Spitzhacke, Buch, 3m Stange, </text:span><text:span text:style-name="T147">30 Rationen, </text:span><text:span text:style-name="T146">Dolch,</text:span><text:span text:style-name="T145"><text:line-break/>Satin-Vorhang (Umhang), </text:span><text:span text:style-name="T148">Schild-</text:span><text:span text:style-name="T146">Amulett </text:span><text:span text:style-name="T139">RK+2</text:span><text:span text:style-name="T146">, </text:span><text:span text:style-name="T148">Brennende Faust-</text:span><text:span text:style-name="T146">Amulett </text:span><text:span text:style-name="T139">Angriff+2/Schaden+2/RK-2</text:span><text:span text:style-name="T146">, 18 Heiltränke </text:span><text:span text:style-name="T139">w8</text:span><text:span text:style-name="T146">, </text:span><text:span text:style-name="T149">Silberring</text:span><text:span text:style-name="T140"> (1 Silber)</text:span><text:span text:style-name="T149">, </text:span><text:span text:style-name="T150">Schriftrolle </text:span><text:span text:style-name="T141">(beliebiger Magierzauber)</text:span><text:span text:style-name="T150">, </text:span><text:span text:style-name="T148">Alchimiesubstanzen</text:span><text:span text:style-name="T142"> (50 Gold)</text:span></text:p>
      <text:p text:style-name="P101"><text:s/></text:p>
      <text:p text:style-name="P70"><text:s/></text:p>
      <text:p text:style-name="P66"><text:span text:style-name="T94">Zauber</text:span><text:span text:style-name="T288"> </text:span><text:span text:style-name="T289">(4 + </text:span><text:span text:style-name="T290">Persönlichkeitsmod </text:span><text:span text:style-name="T291">= 5</text:span><text:span text:style-name="T289">)</text:span><text:span text:style-name="T272"><text:tab/><text:tab/>w20 + Persönlichkeitsmod + Zauberstufe </text:span><text:span text:style-name="T291">= </text:span><text:span text:style-name="T284">w20+2</text:span></text:p>
      <text:p text:style-name="P61"><text:span text:style-name="T263">1 </text:span><text:span text:style-name="T202">Gutes</text:span> entdecken<text:tab/><text:span text:style-name="T12">Schatten entstehen</text:span><text:tab/><text:span text:style-name="T264">1</text:span> Aktion<text:tab/><text:tab/><text:span text:style-name="T89">≥</text:span><text:span text:style-name="T264">18</text:span> m<text:tab/><text:span text:style-name="T264">6</text:span> Phasen<text:tab/><text:tab/><text:tab/><text:span text:style-name="T264">Willen&gt;ZW</text:span></text:p>
      <text:p text:style-name="P61"><text:span text:style-name="T263">2 </text:span><text:span text:style-name="T202">Dunkelheit</text:span><text:tab/><text:tab/><text:tab/><text:span text:style-name="T12">öliger Nebel<text:tab/><text:tab/></text:span><text:span text:style-name="T89">≥</text:span>1 Aktion<text:tab/><text:span text:style-name="T89">≥</text:span><text:span text:style-name="T264">6 m</text:span><text:tab/><text:span text:style-name="T89">≥</text:span>1 Phase<text:tab/><text:tab/><text:tab/><text:span text:style-name="T22">−</text:span></text:p>
      <text:p text:style-name="P54"><text:span text:style-name="T263">5 </text:span><text:span text:style-name="T202">Hitze</text:span><text:span text:style-name="T193"> Widerstehen<text:tab/></text:span><text:span text:style-name="T13">r</text:span><text:span text:style-name="T12">ö</text:span><text:span text:style-name="T13">tliche Aura</text:span><text:span text:style-name="T193"><text:tab/><text:tab/>1 Aktion<text:tab/><text:tab/></text:span><text:span text:style-name="T265">selbst</text:span><text:span text:style-name="T193"><text:tab/></text:span><text:span text:style-name="T89">≥</text:span><text:span text:style-name="T193">1 Runde</text:span><text:tab/><text:tab/><text:span text:style-name="T22">−</text:span></text:p>
      <text:p text:style-name="P61"><text:span text:style-name="T263">7 </text:span>Machtwort<text:tab/><text:tab/><text:tab/><text:span text:style-name="T14">vielfaches Echo</text:span><text:tab/>1 Runde<text:tab/><text:tab/><text:span text:style-name="T89">≥</text:span>9 m<text:tab/>1 Runde<text:tab/><text:tab/><text:tab/><text:span text:style-name="T264">Willen&gt;ZW</text:span></text:p>
      <text:p text:style-name="P62"><text:span text:style-name="T263">9 </text:span><text:span text:style-name="T202">Schutz vor Gutem</text:span><text:tab/><text:span text:style-name="T14">sanfte</text:span><text:span text:style-name="T13"> Aura</text:span><text:tab/><text:tab/><text:span text:style-name="T264">1</text:span> Aktion<text:tab/><text:tab/><text:span text:style-name="T266">selbst</text:span><text:tab/>1 <text:span text:style-name="T266">Phase pro ZS<text:tab/></text:span><text:span text:style-name="T294">variabel</text:span></text:p>
      <text:p text:style-name="P72"><text:s/></text:p>
      <text:p text:style-name="P62"><text:span text:style-name="T267">Hände auflegen</text:span><text:span text:style-name="T32"><text:tab/><text:tab/></text:span><text:span text:style-name="T267"><text:tab/><text:tab/><text:tab/><text:tab/></text:span><text:span text:style-name="T292">w20 + Persönlichkeitsmod + Zauberstufe </text:span><text:span text:style-name="T293">= </text:span><text:span text:style-name="T291">w20+2</text:span></text:p>
      <text:p text:style-name="P99"><text:span text:style-name="T164">Gesinnung:</text:span><text:tab/>Gleich<text:tab/><text:tab/>Angrenzend<text:tab/>Gegensätzlich<text:span text:style-name="T19"><text:tab/><text:tab/></text:span><text:span text:style-name="T164">Zustand heilen</text:span><text:tab/><text:tab/><text:tab/></text:p>
      <text:p text:style-name="P49"><text:span text:style-name="T36">1-11<text:tab/></text:span><text:tab/><text:tab/>Fehlschlag<text:tab/>Fehlschlag<text:tab/>Fehlschlag<text:tab/><text:tab/><text:span text:style-name="T108">1 Würfel = Bruch</text:span></text:p>
      <text:p text:style-name="P49"><text:span text:style-name="T36">12-13</text:span><text:tab/><text:tab/>2 Würfel<text:tab/><text:tab/>1 Würfel<text:tab/><text:tab/>1 Würfel<text:tab/><text:tab/><text:tab/><text:span text:style-name="T108">2 Würfel = </text:span><text:span text:style-name="T109">krank, </text:span><text:span text:style-name="T108">Organ</text:span></text:p>
      <text:p text:style-name="P49"><text:span text:style-name="T36">14-19</text:span><text:tab/><text:tab/>3 Würfel<text:tab/><text:tab/>2 Würfel<text:tab/><text:tab/>1 Würfel<text:tab/><text:tab/><text:tab/><text:span text:style-name="T108">3 Würfel = Lähmung, Gift</text:span></text:p>
      <text:p text:style-name="P49"><text:span text:style-name="T36">20-21</text:span><text:tab/><text:tab/>4 Würfel<text:tab/><text:tab/>3 Würfel<text:tab/><text:tab/>2 Würfel<text:tab/><text:tab/><text:tab/><text:span text:style-name="T108">4 Würfel = blind, taub</text:span></text:p>
      <text:p text:style-name="P49"><text:span text:style-name="T36">22+<text:tab/></text:span><text:tab/><text:tab/>5 Würfel<text:tab/><text:tab/>4 Würfel<text:tab/><text:tab/>3 Würfel</text:p>
      <text:p text:style-name="P67"><text:tab/><text:tab/><text:tab/>max. ZS TW des Ziels anwenden</text:p>
      <text:p text:style-name="P75"><text:s/></text:p>
      <text:p text:style-name="P50"><text:span text:style-name="T173">Unheiliges vertreiben:<text:tab/><text:tab/></text:span><text:span text:style-name="T167">w</text:span><text:span text:style-name="T168">20 + Persönlichkeitmod + Zauberstufe + Glücksmod </text:span><text:span text:style-name="T169">=</text:span><text:span text:style-name="T168"> </text:span><text:span text:style-name="T174">w20+</text:span><text:span text:style-name="T175">1</text:span></text:p>
      <text:p text:style-name="P56">1-11<text:tab/> <text:s text:c="2"/><text:span text:style-name="T23">Fehlschlag, Ungnade+1<text:tab/><text:tab/><text:tab/><text:tab/></text:span>12-13<text:span text:style-name="T23"> </text:span><text:span text:style-name="T25">auf 9m </text:span><text:span text:style-name="T23">1 vertr</text:span><text:span text:style-name="T25">eiben, </text:span><text:span text:style-name="T30">Willen negiert</text:span></text:p>
      <text:p text:style-name="P57">14-17<text:span text:style-name="T23"> </text:span><text:span text:style-name="T25">auf 9m </text:span><text:span text:style-name="T23">w3+ZS <text:s/>vertr</text:span><text:span text:style-name="T25">eiben, </text:span><text:span text:style-name="T30">W. </text:span><text:span text:style-name="T31">n</text:span><text:span text:style-name="T30">eg.</text:span><text:span text:style-name="T23"><text:tab/><text:tab/></text:span>18-19<text:span text:style-name="T23"> </text:span><text:span text:style-name="T25">auf 9m </text:span><text:span text:style-name="T23">w4+ZS vertr</text:span><text:span text:style-name="T25">eiben, </text:span><text:span text:style-name="T30">W. </text:span><text:span text:style-name="T31">n</text:span><text:span text:style-name="T30">eg.</text:span></text:p>
      <text:p text:style-name="P57"><text:span text:style-name="T112">20-23</text:span><text:span text:style-name="T23"> </text:span><text:span text:style-name="T25">auf </text:span><text:span text:style-name="T27">18</text:span><text:span text:style-name="T25">m </text:span><text:span text:style-name="T23">w</text:span><text:span text:style-name="T27">6</text:span><text:span text:style-name="T23">+ZS vertr</text:span><text:span text:style-name="T25">eiben, </text:span><text:span text:style-name="T30">W. </text:span><text:span text:style-name="T31">n</text:span><text:span text:style-name="T30">eg.</text:span><text:span text:style-name="T25"><text:tab/><text:tab/></text:span>24-2<text:span text:style-name="T111">7</text:span> <text:span text:style-name="T25">auf 1</text:span><text:span text:style-name="T23">8m w8+ZS vertr</text:span><text:span text:style-name="T25">., </text:span><text:span text:style-name="T27">w3 Schaden</text:span></text:p>
      <text:p text:style-name="P58">28-29<text:span text:style-name="T23"> </text:span><text:span text:style-name="T25">auf 18m </text:span><text:span text:style-name="T23">2w6+ZS vertr., w4 </text:span><text:span text:style-name="T26">Schad</text:span><text:span text:style-name="T28">en<text:tab/></text:span><text:span text:style-name="T26"><text:tab/></text:span>30-31 <text:span text:style-name="T25">auf 3</text:span><text:span text:style-name="T23">6m w8+ZS </text:span><text:span text:style-name="T29">tot</text:span></text:p>
      <text:p text:style-name="P59">3<text:span text:style-name="T110">2+</text:span><text:span text:style-name="T24"><text:tab/> <text:s text:c="2"/></text:span><text:span text:style-name="T25">auf </text:span><text:span text:style-name="T24">72</text:span><text:span text:style-name="T23">m </text:span><text:span text:style-name="T24">2</text:span><text:span text:style-name="T23">w</text:span><text:span text:style-name="T24">6</text:span><text:span text:style-name="T23">+ZS </text:span><text:span text:style-name="T29">tot</text:span><text:span text:style-name="T26"><text:tab/><text:tab/><text:tab/><text:tab/><text:tab/></text:span><text:span text:style-name="T113">für TW&gt;</text:span><text:span text:style-name="T114">1</text:span><text:span text:style-name="T113"> </text:span><text:span text:style-name="T114">alles </text:span><text:span text:style-name="T113">entsprechend reduziert</text:span></text:p>
      <text:p text:style-name="P71"><text:s/></text:p>
      <text:p text:style-name="P60">Um göttlichen Beistand bitten:<text:tab/><text:tab/><text:span text:style-name="T32">w20 + Persönlichkeitsmod + Zauberstufe </text:span><text:span text:style-name="T33">= </text:span><text:span text:style-name="T191">w20+2</text:span></text:p>
      <text:p text:style-name="P8"><text:span text:style-name="T104">immer </text:span>Ungnade +10,<text:tab/><text:tab/><text:span text:style-name="T105">Effekt </text:span><text:span text:style-name="T103">z.B.: </text:span>Kerze anzünden: 10, Flammensäule: 18</text:p>
      <text:p text:style-name="P97"><text:s/></text:p>
      <text:p text:style-name="P2">Ungnade</text:p>
      <text:p text:style-name="P12">ein misslungener Zauber bewirkt Ungnade+1</text:p>
      <text:p text:style-name="P11">ein Zauberwurf im Bereich der Ungnade <text:span text:style-name="T102">oder eine gewürfelte 1 </text:span>bewirkt Ungnade+1</text:p>
      <text:p text:style-name="P10"><text:tab/>und einen <text:span text:style-name="T101">Wurf die </text:span>Ungnad<text:span text:style-name="T101">e-Tabelle</text:span></text:p>
      <text:p text:style-name="P9"><text:span text:style-name="T115">Opfergabe: </text:span>50 Gold für -1 Ungnade</text:p>
      <text:p text:style-name="P31"><text:span text:style-name="T158">d</text:span><text:span text:style-name="T159">ie</text:span><text:span text:style-name="T158"> Ungnade wird jede Nacht auf 1 zurückgesetzt</text:span></text:p>
      <text:p text:style-name="P96"><text:s/></text:p>
      <text:p text:style-name="P78"><text:span text:style-name="T297">Abenteuer:<text:tab/></text:span><text:span text:style-name="T155">Die 13 Bräute des Blutes, </text:span><text:span text:style-name="T156">Die unsterbliche Magierin</text:span></text:p>
      <text:p text:style-name="P79"/>
      <text:p text:style-name="P77"><text:span text:style-name="T200"><text:s/>H </text:span><text:span text:style-name="T20">asso der </text:span><text:span text:style-name="T21">Schäferhund</text:span></text:p>
      <text:p text:style-name="P68">Init +1; Atk Biss+1 w3; RK 11; TP 3; TW w6; <text:span text:style-name="T203">B</text:span>ewegung 9m; Akt <text:span text:style-name="T203">w</text:span>20; Zäh +1, Ref +1, Will +0; Neutral</text:p>
      <text:p text:style-name="P69"/>
      <text:p text:style-name="P80"/>
      <text:p text:style-name="P23"><text:span text:style-name="T95">erlaubte </text:span>Waffen <text:span text:style-name="T204">Chaos</text:span>:</text:p>
      <text:p text:style-name="P18"><text:span text:style-name="T96">Äxte </text:span><text:span text:style-name="T98">w6-10</text:span><text:span text:style-name="T96">, </text:span>Flegel <text:span text:style-name="T98">w6, </text:span><text:span text:style-name="T99">Dolch </text:span><text:span text:style-name="T98">w4</text:span>, <text:span text:style-name="T99">Bögen</text:span><text:span text:style-name="T96"> </text:span><text:span text:style-name="T97">w6</text:span><text:span text:style-name="T96">, </text:span>Wurfpfeil <text:span text:style-name="T97">w4</text:span></text:p>
      <text:p text:style-name="P22"><text:span text:style-name="T107">u</text:span>nheilig<text:span text:style-name="T106">e Wesen </text:span>Chaos:<text:span text:style-name="T19"><text:line-break/>Engel, Paladine, rechtschaffene Drachen, Fürsten der Ordnung,<text:line-break/>rechtschaffene Primare und Humanoide mit rechtschaffener Gesinnung (z. B. Goblins)</text:span></text:p>
      <text:p text:style-name="P95"><text:s/></text:p>
      <table:table table:name="Table2" table:style-name="Table2">
        <table:table-column table:style-name="Table2.A" table:number-columns-repeated="2"/>
        <table:table-column table:style-name="Table2.C"/>
        <table:table-column table:style-name="Table2.D"/>
        <table:table-column table:style-name="Table2.E"/>
        <table:table-column table:style-name="Table2.D"/>
        <table:table-column table:style-name="Table2.G"/>
        <table:table-column table:style-name="Table2.H"/>
        <table:table-row>
          <table:table-cell table:style-name="Table2.A1" office:value-type="string">
            <text:p text:style-name="P81">Kleriker</text:p>
            <text:p text:style-name="P82">Stufe</text:p>
          </table:table-cell>
          <table:table-cell table:style-name="Table2.A1" office:value-type="string">
            <text:p text:style-name="P83">Angriff</text:p>
          </table:table-cell>
          <table:table-cell table:style-name="Table2.A1" office:value-type="string">
            <text:p text:style-name="P84"><text:span text:style-name="T93">Volltreffer-würfel</text:span>/Tabelle</text:p>
          </table:table-cell>
          <table:table-cell table:style-name="Table2.A1" office:value-type="string">
            <text:p text:style-name="P84">Aktions-</text:p>
            <text:p text:style-name="P84">würfel</text:p>
          </table:table-cell>
          <table:table-cell table:style-name="Table2.A1" office:value-type="string">
            <text:p text:style-name="P84">Reflex</text:p>
          </table:table-cell>
          <table:table-cell table:style-name="Table2.A1" office:value-type="string">
            <text:p text:style-name="P84">Zähigkeit</text:p>
          </table:table-cell>
          <table:table-cell table:style-name="Table2.A1" office:value-type="string">
            <text:p text:style-name="P84">Willen</text:p>
          </table:table-cell>
          <table:table-cell table:style-name="Table2.H1" office:value-type="string">
            <text:p text:style-name="P83">Zauber <text:span text:style-name="T162">pro </text:span>Stufe</text:p>
            <text:p text:style-name="P83">1 <text:s text:c="2"/>2 <text:s text:c="2"/>3 <text:s text:c="2"/>4 <text:s text:c="2"/>5</text:p>
          </table:table-cell>
        </table:table-row>
        <table:table-row>
          <table:table-cell table:style-name="Table2.A2" office:value-type="string">
            <text:p text:style-name="P84">1</text:p>
          </table:table-cell>
          <table:table-cell table:style-name="Table2.A2" office:value-type="string">
            <text:p text:style-name="P83">+0</text:p>
          </table:table-cell>
          <table:table-cell table:style-name="Table2.A2" office:value-type="string">
            <text:p text:style-name="P84">w<text:span text:style-name="T160">8</text:span>/III</text:p>
          </table:table-cell>
          <table:table-cell table:style-name="Table2.A2" office:value-type="string">
            <text:p text:style-name="P84">w20</text:p>
          </table:table-cell>
          <table:table-cell table:style-name="Table2.A2" office:value-type="string">
            <text:p text:style-name="P84">+<text:span text:style-name="T160">0</text:span></text:p>
          </table:table-cell>
          <table:table-cell table:style-name="Table2.A2" office:value-type="string">
            <text:p text:style-name="P84">+1</text:p>
          </table:table-cell>
          <table:table-cell table:style-name="Table2.A2" office:value-type="string">
            <text:p text:style-name="P84">+<text:span text:style-name="T90">1</text:span></text:p>
          </table:table-cell>
          <table:table-cell table:style-name="Table2.H2" office:value-type="string">
            <text:p text:style-name="P85">4 <text:s text:c="2"/><text:span text:style-name="T118">−</text:span><text:span text:style-name="T116"> <text:s text:c="2"/></text:span><text:span text:style-name="T118">−</text:span><text:span text:style-name="T116"> <text:s text:c="3"/></text:span><text:span text:style-name="T118">−</text:span><text:span text:style-name="T116"> <text:s text:c="2"/></text:span><text:span text:style-name="T118">−</text:span></text:p>
          </table:table-cell>
        </table:table-row>
        <table:table-row>
          <table:table-cell table:style-name="Table2.A2" office:value-type="string">
            <text:p text:style-name="P84">2</text:p>
          </table:table-cell>
          <table:table-cell table:style-name="Table2.A2" office:value-type="string">
            <text:p text:style-name="P83">+1</text:p>
          </table:table-cell>
          <table:table-cell table:style-name="Table2.A2" office:value-type="string">
            <text:p text:style-name="P84">w<text:span text:style-name="T160">8</text:span>/III</text:p>
          </table:table-cell>
          <table:table-cell table:style-name="Table2.A2" office:value-type="string">
            <text:p text:style-name="P84">w20</text:p>
          </table:table-cell>
          <table:table-cell table:style-name="Table2.A2" office:value-type="string">
            <text:p text:style-name="P84">+<text:span text:style-name="T160">0</text:span></text:p>
          </table:table-cell>
          <table:table-cell table:style-name="Table2.A2" office:value-type="string">
            <text:p text:style-name="P84">+1</text:p>
          </table:table-cell>
          <table:table-cell table:style-name="Table2.A2" office:value-type="string">
            <text:p text:style-name="P84">+<text:span text:style-name="T90">1</text:span></text:p>
          </table:table-cell>
          <table:table-cell table:style-name="Table2.H2" office:value-type="string">
            <text:p text:style-name="P83">5 <text:s/><text:span text:style-name="T116"><text:s/></text:span><text:span text:style-name="T120">−</text:span><text:span text:style-name="T117"> <text:s text:c="2"/></text:span><text:span text:style-name="T120">−</text:span><text:span text:style-name="T117"> <text:s text:c="3"/></text:span><text:span text:style-name="T120">−</text:span><text:span text:style-name="T117"> <text:s text:c="2"/></text:span><text:span text:style-name="T120">−</text:span></text:p>
          </table:table-cell>
        </table:table-row>
        <table:table-row>
          <table:table-cell table:style-name="Table2.A2" office:value-type="string">
            <text:p text:style-name="P84">3</text:p>
          </table:table-cell>
          <table:table-cell table:style-name="Table2.A2" office:value-type="string">
            <text:p text:style-name="P83">+2</text:p>
          </table:table-cell>
          <table:table-cell table:style-name="Table2.A2" office:value-type="string">
            <text:p text:style-name="P84">w1<text:span text:style-name="T160">0</text:span>/I<text:span text:style-name="T90">II</text:span></text:p>
          </table:table-cell>
          <table:table-cell table:style-name="Table2.A2" office:value-type="string">
            <text:p text:style-name="P84">w20</text:p>
          </table:table-cell>
          <table:table-cell table:style-name="Table2.A2" office:value-type="string">
            <text:p text:style-name="P84">+1</text:p>
          </table:table-cell>
          <table:table-cell table:style-name="Table2.A2" office:value-type="string">
            <text:p text:style-name="P84">+<text:span text:style-name="T160">1</text:span></text:p>
          </table:table-cell>
          <table:table-cell table:style-name="Table2.A2" office:value-type="string">
            <text:p text:style-name="P84">+<text:span text:style-name="T160">2</text:span></text:p>
          </table:table-cell>
          <table:table-cell table:style-name="Table2.H2" office:value-type="string">
            <text:p text:style-name="P83">5 <text:s text:c="2"/>3 <text:s text:c="2"/><text:span text:style-name="T120">− </text:span><text:span text:style-name="T117"><text:s text:c="3"/></text:span><text:span text:style-name="T120">−</text:span><text:span text:style-name="T117"> <text:s text:c="2"/></text:span><text:span text:style-name="T120">−</text:span></text:p>
          </table:table-cell>
        </table:table-row>
        <table:table-row>
          <table:table-cell table:style-name="Table2.A2" office:value-type="string">
            <text:p text:style-name="P84">4</text:p>
          </table:table-cell>
          <table:table-cell table:style-name="Table2.A2" office:value-type="string">
            <text:p text:style-name="P83">+2</text:p>
          </table:table-cell>
          <table:table-cell table:style-name="Table2.A2" office:value-type="string">
            <text:p text:style-name="P84">w<text:span text:style-name="T90">1</text:span><text:span text:style-name="T160">0</text:span>/I<text:span text:style-name="T160">II</text:span></text:p>
          </table:table-cell>
          <table:table-cell table:style-name="Table2.A2" office:value-type="string">
            <text:p text:style-name="P84">w20</text:p>
          </table:table-cell>
          <table:table-cell table:style-name="Table2.A2" office:value-type="string">
            <text:p text:style-name="P84">+<text:span text:style-name="T160">1</text:span></text:p>
          </table:table-cell>
          <table:table-cell table:style-name="Table2.A2" office:value-type="string">
            <text:p text:style-name="P84">+2</text:p>
          </table:table-cell>
          <table:table-cell table:style-name="Table2.A2" office:value-type="string">
            <text:p text:style-name="P84">+<text:span text:style-name="T90">2</text:span></text:p>
          </table:table-cell>
          <table:table-cell table:style-name="Table2.H2" office:value-type="string">
            <text:p text:style-name="P83">6 <text:s text:c="2"/>4 <text:s text:c="2"/><text:span text:style-name="T120">−</text:span><text:span text:style-name="T117"> <text:s text:c="3"/></text:span><text:span text:style-name="T120">−</text:span><text:span text:style-name="T117"> <text:s text:c="2"/></text:span><text:span text:style-name="T120">−</text:span></text:p>
          </table:table-cell>
        </table:table-row>
        <table:table-row>
          <table:table-cell table:style-name="Table2.A2" office:value-type="string">
            <text:p text:style-name="P84">5</text:p>
          </table:table-cell>
          <table:table-cell table:style-name="Table2.A2" office:value-type="string">
            <text:p text:style-name="P83">+3</text:p>
          </table:table-cell>
          <table:table-cell table:style-name="Table2.A2" office:value-type="string">
            <text:p text:style-name="P84">w<text:span text:style-name="T160">12</text:span>/<text:span text:style-name="T90">I</text:span><text:span text:style-name="T160">II</text:span></text:p>
          </table:table-cell>
          <table:table-cell table:style-name="Table2.A2" office:value-type="string">
            <text:p text:style-name="P84">w20</text:p>
          </table:table-cell>
          <table:table-cell table:style-name="Table2.A2" office:value-type="string">
            <text:p text:style-name="P84">+<text:span text:style-name="T160">1</text:span></text:p>
          </table:table-cell>
          <table:table-cell table:style-name="Table2.A2" office:value-type="string">
            <text:p text:style-name="P84">+<text:span text:style-name="T160">2</text:span></text:p>
          </table:table-cell>
          <table:table-cell table:style-name="Table2.A2" office:value-type="string">
            <text:p text:style-name="P84">+<text:span text:style-name="T160">3</text:span></text:p>
          </table:table-cell>
          <table:table-cell table:style-name="Table2.H2" office:value-type="string">
            <text:p text:style-name="P83">6 <text:s text:c="2"/>5 <text:s text:c="2"/><text:span text:style-name="T119">2</text:span><text:span text:style-name="T117"> <text:s text:c="3"/></text:span><text:span text:style-name="T120">−</text:span><text:span text:style-name="T117"> <text:s text:c="2"/></text:span><text:span text:style-name="T120">−</text:span></text:p>
          </table:table-cell>
        </table:table-row>
        <table:table-row>
          <table:table-cell table:style-name="Table2.A2" office:value-type="string">
            <text:p text:style-name="P84">6</text:p>
          </table:table-cell>
          <table:table-cell table:style-name="Table2.A2" office:value-type="string">
            <text:p text:style-name="P83">+4</text:p>
          </table:table-cell>
          <table:table-cell table:style-name="Table2.A2" office:value-type="string">
            <text:p text:style-name="P84">w<text:span text:style-name="T160">12</text:span>/<text:span text:style-name="T160">III</text:span></text:p>
          </table:table-cell>
          <table:table-cell table:style-name="Table2.A2" office:value-type="string">
            <text:p text:style-name="P84">w20+w1<text:span text:style-name="T160">4</text:span></text:p>
          </table:table-cell>
          <table:table-cell table:style-name="Table2.A2" office:value-type="string">
            <text:p text:style-name="P84">+2</text:p>
          </table:table-cell>
          <table:table-cell table:style-name="Table2.A2" office:value-type="string">
            <text:p text:style-name="P84">+<text:span text:style-name="T160">2</text:span></text:p>
          </table:table-cell>
          <table:table-cell table:style-name="Table2.A2" office:value-type="string">
            <text:p text:style-name="P84">+<text:span text:style-name="T160">4</text:span></text:p>
          </table:table-cell>
          <table:table-cell table:style-name="Table2.H2" office:value-type="string">
            <text:p text:style-name="P83"><text:span text:style-name="T161">7</text:span> <text:s text:c="2"/>5 <text:s text:c="2"/><text:span text:style-name="T121">3</text:span><text:span text:style-name="T117"> <text:s text:c="3"/></text:span><text:span text:style-name="T120">−</text:span><text:span text:style-name="T117"> <text:s text:c="2"/></text:span><text:span text:style-name="T120">−</text:span></text:p>
          </table:table-cell>
        </table:table-row>
        <table:table-row>
          <table:table-cell table:style-name="Table2.A2" office:value-type="string">
            <text:p text:style-name="P84">7</text:p>
          </table:table-cell>
          <table:table-cell table:style-name="Table2.A2" office:value-type="string">
            <text:p text:style-name="P84">+<text:span text:style-name="T160">5</text:span></text:p>
          </table:table-cell>
          <table:table-cell table:style-name="Table2.A2" office:value-type="string">
            <text:p text:style-name="P84">w<text:span text:style-name="T160">14</text:span>/<text:span text:style-name="T160">III</text:span></text:p>
          </table:table-cell>
          <table:table-cell table:style-name="Table2.A2" office:value-type="string">
            <text:p text:style-name="P84">w20<text:span text:style-name="T160">+w16</text:span></text:p>
          </table:table-cell>
          <table:table-cell table:style-name="Table2.A2" office:value-type="string">
            <text:p text:style-name="P84">+<text:span text:style-name="T160">2</text:span></text:p>
          </table:table-cell>
          <table:table-cell table:style-name="Table2.A2" office:value-type="string">
            <text:p text:style-name="P84">+<text:span text:style-name="T160">3</text:span></text:p>
          </table:table-cell>
          <table:table-cell table:style-name="Table2.A2" office:value-type="string">
            <text:p text:style-name="P84">+<text:span text:style-name="T160">4</text:span></text:p>
          </table:table-cell>
          <table:table-cell table:style-name="Table2.H2" office:value-type="string">
            <text:p text:style-name="P83"><text:span text:style-name="T161">7</text:span> <text:s text:c="2"/><text:span text:style-name="T161">6</text:span> <text:s text:c="2"/><text:span text:style-name="T121">4</text:span><text:span text:style-name="T117"> <text:s text:c="3"/></text:span><text:span text:style-name="T121">1</text:span><text:span text:style-name="T117"> <text:s text:c="2"/></text:span><text:span text:style-name="T120">−</text:span></text:p>
          </table:table-cell>
        </table:table-row>
        <table:table-row>
          <table:table-cell table:style-name="Table2.A2" office:value-type="string">
            <text:p text:style-name="P84">8</text:p>
          </table:table-cell>
          <table:table-cell table:style-name="Table2.A2" office:value-type="string">
            <text:p text:style-name="P84">+<text:span text:style-name="T160">5</text:span></text:p>
          </table:table-cell>
          <table:table-cell table:style-name="Table2.A2" office:value-type="string">
            <text:p text:style-name="P84">w<text:span text:style-name="T160">14</text:span>/<text:span text:style-name="T160">III</text:span></text:p>
          </table:table-cell>
          <table:table-cell table:style-name="Table2.A2" office:value-type="string">
            <text:p text:style-name="P84"><text:span text:style-name="T160">2</text:span>w20</text:p>
          </table:table-cell>
          <table:table-cell table:style-name="Table2.A2" office:value-type="string">
            <text:p text:style-name="P84">+<text:span text:style-name="T160">2</text:span></text:p>
          </table:table-cell>
          <table:table-cell table:style-name="Table2.A2" office:value-type="string">
            <text:p text:style-name="P84">+<text:span text:style-name="T160">3</text:span></text:p>
          </table:table-cell>
          <table:table-cell table:style-name="Table2.A2" office:value-type="string">
            <text:p text:style-name="P84">+<text:span text:style-name="T160">5</text:span></text:p>
          </table:table-cell>
          <table:table-cell table:style-name="Table2.H2" office:value-type="string">
            <text:p text:style-name="P83"><text:span text:style-name="T161">8</text:span> <text:s text:c="2"/><text:span text:style-name="T161">6</text:span> <text:s text:c="2"/><text:span text:style-name="T121">5</text:span><text:span text:style-name="T117"> <text:s text:c="3"/></text:span><text:span text:style-name="T121">2</text:span><text:span text:style-name="T117"> <text:s text:c="2"/></text:span><text:span text:style-name="T120">−</text:span></text:p>
          </table:table-cell>
        </table:table-row>
        <table:table-row>
          <table:table-cell table:style-name="Table2.A2" office:value-type="string">
            <text:p text:style-name="P84">9</text:p>
          </table:table-cell>
          <table:table-cell table:style-name="Table2.A2" office:value-type="string">
            <text:p text:style-name="P84">+<text:span text:style-name="T160">6</text:span></text:p>
          </table:table-cell>
          <table:table-cell table:style-name="Table2.A2" office:value-type="string">
            <text:p text:style-name="P84">w<text:span text:style-name="T160">16</text:span>/<text:span text:style-name="T160">III</text:span></text:p>
          </table:table-cell>
          <table:table-cell table:style-name="Table2.A2" office:value-type="string">
            <text:p text:style-name="P84">2w20</text:p>
          </table:table-cell>
          <table:table-cell table:style-name="Table2.A2" office:value-type="string">
            <text:p text:style-name="P84">+3</text:p>
          </table:table-cell>
          <table:table-cell table:style-name="Table2.A2" office:value-type="string">
            <text:p text:style-name="P84">+<text:span text:style-name="T160">3</text:span></text:p>
          </table:table-cell>
          <table:table-cell table:style-name="Table2.A2" office:value-type="string">
            <text:p text:style-name="P84">+<text:span text:style-name="T160">5</text:span></text:p>
          </table:table-cell>
          <table:table-cell table:style-name="Table2.H2" office:value-type="string">
            <text:p text:style-name="P83"><text:span text:style-name="T161">8</text:span> <text:s text:c="2"/><text:span text:style-name="T161">7</text:span> <text:s text:c="2"/><text:span text:style-name="T121">5</text:span><text:span text:style-name="T117"> <text:s text:c="3"/></text:span><text:span text:style-name="T121">3</text:span><text:span text:style-name="T117"> <text:s text:c="2"/></text:span><text:span text:style-name="T121">1</text:span></text:p>
          </table:table-cell>
        </table:table-row>
        <table:table-row>
          <table:table-cell table:style-name="Table2.A2" office:value-type="string">
            <text:p text:style-name="P84">10</text:p>
          </table:table-cell>
          <table:table-cell table:style-name="Table2.A2" office:value-type="string">
            <text:p text:style-name="P84">+<text:span text:style-name="T160">7</text:span></text:p>
          </table:table-cell>
          <table:table-cell table:style-name="Table2.A2" office:value-type="string">
            <text:p text:style-name="P84"><text:span text:style-name="T160">w16</text:span>/<text:span text:style-name="T160">III</text:span></text:p>
          </table:table-cell>
          <table:table-cell table:style-name="Table2.A2" office:value-type="string">
            <text:p text:style-name="P84">2w20</text:p>
          </table:table-cell>
          <table:table-cell table:style-name="Table2.A2" office:value-type="string">
            <text:p text:style-name="P84">+<text:span text:style-name="T160">3</text:span></text:p>
          </table:table-cell>
          <table:table-cell table:style-name="Table2.A2" office:value-type="string">
            <text:p text:style-name="P84">+<text:span text:style-name="T160">4</text:span></text:p>
          </table:table-cell>
          <table:table-cell table:style-name="Table2.A2" office:value-type="string">
            <text:p text:style-name="P84">+<text:span text:style-name="T160">6</text:span></text:p>
          </table:table-cell>
          <table:table-cell table:style-name="Table2.H2" office:value-type="string">
            <text:p text:style-name="P83"><text:span text:style-name="T161">9</text:span> <text:s text:c="2"/><text:span text:style-name="T161">7</text:span> <text:s text:c="2"/><text:span text:style-name="T121">6</text:span><text:span text:style-name="T117"> <text:s text:c="3"/></text:span><text:span text:style-name="T121">4</text:span><text:span text:style-name="T117"> <text:s text:c="2"/></text:span><text:span text:style-name="T121">2</text:span></text:p>
          </table:table-cell>
        </table:table-row>
      </table:table>
      <text:p text:style-name="P21"/>
      <text:p text:style-name="P93"><text:span text:style-name="T210">1 </text:span><text:span text:style-name="T213">Gutes</text:span><text:span text:style-name="T211"> entdecken</text:span><text:span text:style-name="T195"><text:tab/><text:tab/><text:tab/><text:tab/><text:tab/><text:tab/><text:tab/><text:tab/><text:tab/><text:tab/><text:tab/></text:span><text:span text:style-name="T211">Regeln</text:span><text:span text:style-name="T196"> </text:span><text:span text:style-name="T212">260,</text:span><text:span text:style-name="T196"> </text:span><text:span text:style-name="T211">Rules</text:span><text:span text:style-name="T196"> </text:span><text:span text:style-name="T212">25</text:span><text:span text:style-name="T211">9</text:span></text:p>
      <text:p text:style-name="P87"><text:span text:style-name="T214">Grad</text:span> 1, <text:span text:style-name="T215">1 Aktion, </text:span><text:span text:style-name="T216">18m</text:span>, <text:span text:style-name="T216">6 Phasen</text:span> <text:span text:style-name="T215">Dauer, </text:span>Rettung<text:span text:style-name="T215">sw</text:span><text:span text:style-name="T217">urf</text:span><text:span text:style-name="T215"> </text:span>Willen<text:span text:style-name="T215">=</text:span>Zauberwurf</text:p>
      <text:p text:style-name="P3"/>
      <text:p text:style-name="P3"><text:span text:style-name="T218">Du erkennst </text:span><text:span text:style-name="T225">Gutes</text:span><text:span text:style-name="T218"> in einem </text:span>1,5 m breite<text:span text:style-name="T219">n und 18 m langen</text:span> Strahl von heiligem Symbol ausgehend. <text:span text:style-name="T225">Gutes</text:span><text:span text:style-name="T220"> ist alles was von </text:span><text:span text:style-name="T221">e</text:span><text:span text:style-name="T220">ntgegengesetzter Gesinnung </text:span><text:span text:style-name="T221">oder </text:span><text:span text:style-name="T220">dir feindlich gesinnt ist.</text:span></text:p>
      <text:p text:style-name="P24"/>
      <text:p text:style-name="P26">Zauber w20, <text:span text:style-name="T222">Umkehrung</text:span> w<text:span text:style-name="T222">16</text:span>:</text:p>
      <text:p text:style-name="P13"><text:span text:style-name="T36">1-11</text:span><text:tab/><text:tab/>Fehlschlag. </text:p>
      <text:p text:style-name="P13"><text:span text:style-name="T36">12-13</text:span><text:tab/><text:span text:style-name="T207">Wesen entgegengesetzter Gesinnung und gefährliche Gegenstände</text:span></text:p>
      <text:p text:style-name="P13"><text:tab/><text:tab/><text:span text:style-name="T223">bis 18 m </text:span><text:span text:style-name="T207">werden </text:span><text:span text:style-name="T223">möglicherweise </text:span><text:span text:style-name="T207">offenbar, Willen&gt;=Wurf negiert</text:span></text:p>
      <text:p text:style-name="P13"><text:span text:style-name="T36">14-17</text:span><text:tab/><text:span text:style-name="T207">Wesen entgegengesetzter Gesinnung und gefährliche Gegenstände</text:span></text:p>
      <text:p text:style-name="P13"><text:tab/><text:tab/><text:span text:style-name="T223">bis 18 m </text:span><text:span text:style-name="T207">werden </text:span><text:span text:style-name="T223">immer </text:span><text:span text:style-name="T207">offenbar, </text:span><text:span text:style-name="T223">kein Rettungswurf</text:span></text:p>
      <text:p text:style-name="P13"><text:span text:style-name="T36">18-19</text:span><text:tab/><text:span text:style-name="T207">Wesen entgegengesetzter Gesinnung und gefährliche Gegenstände</text:span></text:p>
      <text:p text:style-name="P13"><text:tab/><text:tab/><text:span text:style-name="T223">bis 36 m </text:span><text:span text:style-name="T207">werden </text:span><text:span text:style-name="T223">immer </text:span><text:span text:style-name="T207">offenbar, </text:span><text:span text:style-name="T223">kein Rettungswurf</text:span></text:p>
      <text:p text:style-name="P13"><text:span text:style-name="T36">20-23</text:span><text:tab/><text:span text:style-name="T207">Wesen entgegengesetzter Gesinnung und gefährliche Gegenstände</text:span></text:p>
      <text:p text:style-name="P13"><text:tab/><text:tab/><text:span text:style-name="T223">bis </text:span><text:span text:style-name="T206">54</text:span><text:span text:style-name="T223"> m </text:span><text:span text:style-name="T207">werden </text:span><text:span text:style-name="T206">auch für Gefährten </text:span><text:span text:style-name="T207">offenbar, </text:span><text:span text:style-name="T223">kein Rettungswurf</text:span></text:p>
      <text:p text:style-name="P13"><text:span text:style-name="T36">2</text:span><text:span text:style-name="T59">4</text:span><text:span text:style-name="T36">-2</text:span><text:span text:style-name="T59">7</text:span><text:tab/><text:span text:style-name="T224">G</text:span><text:span text:style-name="T207">efährliche Wesen und Gegenstände </text:span><text:span text:style-name="T223">bis </text:span><text:span text:style-name="T206">54</text:span><text:span text:style-name="T223"> m </text:span><text:span text:style-name="T207">werden </text:span><text:span text:style-name="T206">auch für</text:span></text:p>
      <text:p text:style-name="P13"><text:span text:style-name="T206"><text:tab/><text:tab/>Gefährten </text:span><text:span text:style-name="T207">offenbar, </text:span><text:span text:style-name="T223">kein Rettungswurf</text:span></text:p>
      <text:p text:style-name="P13"><text:span text:style-name="T36">2</text:span><text:span text:style-name="T60">8</text:span><text:span text:style-name="T36">-2</text:span><text:span text:style-name="T60">9</text:span><text:tab/><text:span text:style-name="T224">G</text:span><text:span text:style-name="T207">efährliche Wesen und Gegenstände </text:span><text:span text:style-name="T223">bis </text:span><text:span text:style-name="T206">54</text:span><text:span text:style-name="T223"> m </text:span><text:span text:style-name="T207">werden </text:span><text:span text:style-name="T206">auch für</text:span></text:p>
      <text:p text:style-name="P13"><text:span text:style-name="T206"><text:tab/><text:tab/>Gefährten </text:span><text:span text:style-name="T207">offenbar, </text:span><text:span text:style-name="T208">Wesen erhalten -1 auf alle Würfe </text:span><text:span text:style-name="T209">(auch Schaden)</text:span></text:p>
      <text:p text:style-name="P13"><text:span text:style-name="T61">30</text:span><text:span text:style-name="T36">-</text:span><text:span text:style-name="T61">31</text:span><text:tab/><text:span text:style-name="T224">G</text:span><text:span text:style-name="T207">efährliche Wesen und Gegenstände </text:span><text:span text:style-name="T223">bis </text:span><text:span text:style-name="T209">72</text:span><text:span text:style-name="T223"> m </text:span><text:span text:style-name="T207">werden </text:span><text:span text:style-name="T206">auch für</text:span></text:p>
      <text:p text:style-name="P13"><text:span text:style-name="T206"><text:tab/><text:tab/>Gefährten </text:span><text:span text:style-name="T207">offenbar, </text:span><text:span text:style-name="T208">Wesen erhalten -</text:span><text:span text:style-name="T209">2</text:span><text:span text:style-name="T208"> auf alle Würfe </text:span><text:span text:style-name="T209">(auch Schaden)</text:span></text:p>
      <text:p text:style-name="P13"><text:span text:style-name="T61">32+</text:span><text:tab/><text:tab/><text:span text:style-name="T224">G</text:span><text:span text:style-name="T207">efährliche Wesen und Gegenstände </text:span><text:span text:style-name="T223">bis </text:span><text:span text:style-name="T209">90</text:span><text:span text:style-name="T223"> m </text:span><text:span text:style-name="T207">werden </text:span><text:span text:style-name="T206">auch für</text:span></text:p>
      <text:p text:style-name="P13"><text:span text:style-name="T206"><text:tab/><text:tab/>Gefährten </text:span><text:span text:style-name="T207">offenbar, </text:span><text:span text:style-name="T208">Wesen erhalten -</text:span><text:span text:style-name="T209">4</text:span><text:span text:style-name="T208"> auf alle Würfe </text:span><text:span text:style-name="T209">(auch Schaden)</text:span></text:p>
      <text:p text:style-name="P13"/>
      <text:p text:style-name="P89"><text:span text:style-name="T217">2 </text:span>Dunkelheit/Helligkeit<text:span text:style-name="T198"><text:tab/><text:tab/><text:tab/><text:tab/><text:tab/><text:tab/><text:tab/><text:tab/><text:tab/><text:tab/></text:span><text:span text:style-name="T216">Regeln</text:span><text:span text:style-name="T199"> </text:span><text:span text:style-name="T227">26</text:span><text:span text:style-name="T228">1</text:span><text:span text:style-name="T227">,</text:span><text:span text:style-name="T199"> </text:span><text:span text:style-name="T216">Rules</text:span><text:span text:style-name="T199"> </text:span><text:span text:style-name="T227">25</text:span><text:span text:style-name="T228">8</text:span></text:p>
      <text:p text:style-name="P88"><text:span text:style-name="T228">Grad</text:span> 1, <text:span text:style-name="T215">1 Aktion, </text:span><text:span text:style-name="T229">6</text:span><text:span text:style-name="T216">m</text:span>, &gt;<text:span text:style-name="T229">= 1</text:span><text:span text:style-name="T216"> Phase</text:span> <text:span text:style-name="T215">Dauer, </text:span><text:span text:style-name="T230">kein </text:span>Rettung<text:span text:style-name="T215">sw</text:span><text:span text:style-name="T230">urf</text:span></text:p>
      <text:p text:style-name="P4"/>
      <text:p text:style-name="P4"><text:span text:style-name="T231">Du erzeugst v</text:span>ollständige Dunkelheit oder helles Licht.</text:p>
      <text:p text:style-name="P25"/>
      <text:p text:style-name="P27">Zauber w20, <text:span text:style-name="T222">Umkehrung</text:span> w<text:span text:style-name="T222">16</text:span>:</text:p>
      <text:p text:style-name="P14"><text:span text:style-name="T36">1-11</text:span><text:tab/><text:tab/>Fehlschlag. </text:p>
      <text:p text:style-name="P14"><text:span text:style-name="T36">12-13</text:span><text:tab/><text:span text:style-name="T232">Dunkelheit in 6m Radius um den </text:span><text:span text:style-name="T233">Standpunkt des </text:span><text:span text:style-name="T232">Kleriker</text:span><text:span text:style-name="T233">s</text:span><text:span text:style-name="T232"> für 1 Phase</text:span></text:p>
      <text:p text:style-name="P14"><text:span text:style-name="T36">14-17</text:span><text:tab/><text:span text:style-name="T232">Dunkelheit in 6m Radius </text:span><text:span text:style-name="T233">um einen beliebigen Punkt </text:span><text:span text:style-name="T234">in 6m </text:span><text:span text:style-name="T232">für 1 Phase</text:span></text:p>
      <text:p text:style-name="P14"><text:span text:style-name="T36">18-19</text:span><text:tab/><text:span text:style-name="T232">Dunkelheit in 6m Radius </text:span><text:span text:style-name="T233">um einen Punkt </text:span><text:span text:style-name="T235">innerhalb 30 m </text:span><text:span text:style-name="T232">für 1 Phase</text:span></text:p>
      <text:p text:style-name="P14"><text:span text:style-name="T36">20-23</text:span><text:tab/><text:span text:style-name="T232">Dunkelheit in 6m Radius </text:span><text:span text:style-name="T233">um einen Punkt </text:span><text:span text:style-name="T235">innerhalb 30 m </text:span><text:span text:style-name="T232">für 1 Phase,</text:span></text:p>
      <text:p text:style-name="P14"><text:tab/><text:tab/><text:span text:style-name="T236">Bewegung um 12m/Runde möglich, auch über 30 m hinaus</text:span></text:p>
      <text:p text:style-name="P14"><text:span text:style-name="T36">2</text:span><text:span text:style-name="T59">4</text:span><text:span text:style-name="T36">-2</text:span><text:span text:style-name="T59">7</text:span><text:tab/><text:span text:style-name="T232">Dunkelheit in </text:span><text:span text:style-name="T236">12</text:span><text:span text:style-name="T232"> m Radius </text:span><text:span text:style-name="T233">um einen Punkt </text:span><text:span text:style-name="T235">innerhalb </text:span><text:span text:style-name="T236">6</text:span><text:span text:style-name="T235">0 m </text:span><text:span text:style-name="T232">für</text:span></text:p>
      <text:p text:style-name="P14"><text:span text:style-name="T236"><text:tab/><text:tab/></text:span><text:span text:style-name="T237">2</text:span><text:span text:style-name="T236"> </text:span><text:span text:style-name="T237">Phasen</text:span><text:span text:style-name="T232">, </text:span><text:span text:style-name="T236">Bewegung um 24m/Runde möglich, auch über 30 m hinaus</text:span></text:p>
      <text:p text:style-name="P14"><text:span text:style-name="T36">2</text:span><text:span text:style-name="T60">8</text:span><text:span text:style-name="T36">-2</text:span><text:span text:style-name="T60">9</text:span><text:tab/><text:span text:style-name="T236">Du kannst Lichtquellen erlöschen lassen. </text:span><text:span text:style-name="T232">Dunkelheit in </text:span><text:span text:style-name="T236">12</text:span><text:span text:style-name="T232"> m Radius</text:span></text:p>
      <text:p text:style-name="P14"><text:span text:style-name="T233"><text:tab/><text:tab/>um einen Punkt </text:span><text:span text:style-name="T235">innerhalb </text:span><text:span text:style-name="T236">6</text:span><text:span text:style-name="T235">0 m </text:span><text:span text:style-name="T232">für </text:span><text:span text:style-name="T237">1 Stunde</text:span><text:span text:style-name="T232">, </text:span><text:span text:style-name="T236">Bewegung um 24 m </text:span><text:span text:style-name="T237">pro</text:span></text:p>
      <text:p text:style-name="P14"><text:span text:style-name="T237"><text:tab/><text:tab/></text:span><text:span text:style-name="T236">Runde möglich, auch über </text:span><text:span text:style-name="T237">6</text:span><text:span text:style-name="T236">0 m hinaus. </text:span><text:span text:style-name="T238">Keine Konzentration nötig.</text:span></text:p>
      <text:p text:style-name="P14"><text:span text:style-name="T61">30</text:span><text:span text:style-name="T36">-</text:span><text:span text:style-name="T61">31</text:span><text:tab/><text:span text:style-name="T239">Du kannst wählen: ein 120 m langer und bis 30 m breiter Kegel,</text:span></text:p>
      <text:p text:style-name="P15"><text:tab/><text:tab/>eine Kugel mit 18 m Radius in max. 90 m Entfernung, oder</text:p>
      <text:p text:style-name="P14"><text:tab/><text:tab/><text:span text:style-name="T239">eine 3 m breite 300 m lange Linie von absoluter Dunkelheit für 1 Tag.</text:span></text:p>
      <text:p text:style-name="P14"><text:span text:style-name="T236"><text:tab/><text:tab/></text:span><text:span text:style-name="T239">Eine </text:span><text:span text:style-name="T236">Bewegung um </text:span><text:span text:style-name="T239">30</text:span><text:span text:style-name="T236"> m </text:span><text:span text:style-name="T237">pro </text:span><text:span text:style-name="T236">Runde </text:span><text:span text:style-name="T239">ist dir </text:span><text:span text:style-name="T236">möglich</text:span></text:p>
      <text:p text:style-name="P15"><text:tab/><text:tab/>Außerdem werden alle irdischen Lichtquellen gelöscht. Du kannst</text:p>
      <text:p text:style-name="P15"><text:tab/><text:tab/>aber trotzdem sehen. <text:span text:style-name="T238">Keine Konzentration nötig.</text:span></text:p>
      <text:p text:style-name="P14"><text:span text:style-name="T61">32+</text:span><text:tab/><text:tab/><text:span text:style-name="T239">Du kannst </text:span><text:span text:style-name="T240">Sonne, Mond und Sterne verdunkeln</text:span><text:span text:style-name="T239">. </text:span><text:span text:style-name="T240">Pro Runde werden</text:span></text:p>
      <text:p text:style-name="P16"><text:tab/><text:tab/>alle Lichtquellen in 150 m Umkreis w20% dunkler solange deine</text:p>
      <text:p text:style-name="P16"><text:tab/><text:tab/>Konzentration anhält. Danach dehnt sich der Bereich um w6 m pro</text:p>
      <text:p text:style-name="P14"><text:span text:style-name="T240"><text:tab/><text:tab/>Runde bis max. 300 m </text:span><text:span text:style-name="T241">pro ZS </text:span><text:span text:style-name="T240">aus. </text:span><text:span text:style-name="T226">Endet die Konzentration kommt das</text:span></text:p>
      <text:p text:style-name="P14"><text:tab/><text:tab/><text:span text:style-name="T226">Licht ebenso langsam wieder.</text:span></text:p>
      <text:p text:style-name="P14"/>
      <text:p text:style-name="P90"><text:span text:style-name="T242">5</text:span><text:span text:style-name="T217"> </text:span>Kälte/Hitze widerstehen<text:span text:style-name="T198"><text:tab/><text:tab/><text:tab/><text:tab/><text:tab/><text:tab/><text:tab/><text:tab/><text:tab/><text:tab/></text:span><text:span text:style-name="T216">Regeln</text:span><text:span text:style-name="T199"> </text:span><text:span text:style-name="T227">2</text:span><text:span text:style-name="T228">64</text:span><text:span text:style-name="T227">,</text:span><text:span text:style-name="T199"> </text:span><text:span text:style-name="T216">Rules</text:span><text:span text:style-name="T199"> </text:span><text:span text:style-name="T227">2</text:span><text:span text:style-name="T228">66</text:span></text:p>
      <text:p text:style-name="P88"><text:span text:style-name="T228">Grad</text:span> 1, <text:span text:style-name="T215">1 Aktion, </text:span><text:span text:style-name="T243">selbst oder </text:span><text:span text:style-name="T244">mehrere</text:span>, &gt;<text:span text:style-name="T229">= 1</text:span><text:span text:style-name="T216"> </text:span><text:span text:style-name="T243">Runde</text:span> <text:span text:style-name="T215">Dauer, </text:span><text:span text:style-name="T244">kein Rettungswurf</text:span></text:p>
      <text:p text:style-name="P5"/>
      <text:p text:style-name="P5">Du <text:span text:style-name="T244">wirkst Schutz gegen entweder Kälte oder Hitze</text:span>. <text:span text:style-name="T244">Für beides 2 mal zaubern.</text:span></text:p>
      <text:p text:style-name="P25"/>
      <text:p text:style-name="P27">Zauber w20, <text:span text:style-name="T222">Umkehrung</text:span> w<text:span text:style-name="T222">16</text:span>:</text:p>
      <text:p text:style-name="P14"><text:span text:style-name="T36">1-11</text:span><text:tab/><text:tab/>Fehlschlag. </text:p>
      <text:p text:style-name="P14"><text:span text:style-name="T36">12-13</text:span><text:tab/><text:span text:style-name="T245">Du kannst für 1 Runde 5 Schaden ignorieren</text:span></text:p>
      <text:p text:style-name="P14"><text:span text:style-name="T36">14-17</text:span><text:tab/><text:span text:style-name="T81">Du kannst für w6+ZS Runden 5 Schaden ignorieren</text:span></text:p>
      <text:p text:style-name="P14"><text:span text:style-name="T36">18-19</text:span><text:tab/><text:span text:style-name="T81">Du kannst für w8+ZS Runden 10 Schaden </text:span><text:span text:style-name="T82">pro Runde </text:span><text:span text:style-name="T81">ignorieren</text:span></text:p>
      <text:p text:style-name="P14"><text:span text:style-name="T36">20-23</text:span><text:tab/><text:span text:style-name="T81">Du kannst für w8+ZS Runden 10 Schaden </text:span><text:span text:style-name="T82">pro Runde </text:span><text:span text:style-name="T81">ignorieren,</text:span></text:p>
      <text:p text:style-name="P94"><text:tab/><text:tab/>zusätzlich +4 auf Rettungswürfe gegen diesen Effekt</text:p>
      <text:p text:style-name="P14"><text:span text:style-name="T36">2</text:span><text:span text:style-name="T59">4</text:span><text:span text:style-name="T36">-2</text:span><text:span text:style-name="T59">7</text:span><text:tab/><text:span text:style-name="T81">Du </text:span><text:span text:style-name="T83">und deine Gefährten </text:span><text:span text:style-name="T81">können für 1 Phase in 3 m Umkreis</text:span></text:p>
      <text:p text:style-name="P94"><text:tab/><text:tab/>10 Schaden pro Runde ignorieren,</text:p>
      <text:p text:style-name="P94"><text:tab/><text:tab/>zusätzlich +2 auf Rettungswürfe gegen diesen Effekt</text:p>
      <text:p text:style-name="P14"><text:span text:style-name="T36">2</text:span><text:span text:style-name="T60">8</text:span><text:span text:style-name="T36">-2</text:span><text:span text:style-name="T60">9</text:span><text:tab/><text:span text:style-name="T81">Du </text:span><text:span text:style-name="T83">und deine Gefährten </text:span><text:span text:style-name="T81">können für 1 Phase in </text:span><text:span text:style-name="T84">6</text:span><text:span text:style-name="T81"> m Umkreis</text:span></text:p>
      <text:p text:style-name="P14"><text:span text:style-name="T81"><text:tab/><text:tab/></text:span><text:span text:style-name="T84">2</text:span><text:span text:style-name="T81">0 Schaden pro Runde ignorieren,</text:span></text:p>
      <text:p text:style-name="P14"><text:span text:style-name="T81"><text:tab/><text:tab/>zusätzlich +</text:span><text:span text:style-name="T84">4</text:span><text:span text:style-name="T81"> auf Rettungswürfe gegen diesen Effekt</text:span></text:p>
      <text:p text:style-name="P14"><text:span text:style-name="T61">30</text:span><text:span text:style-name="T36">-</text:span><text:span text:style-name="T61">31</text:span><text:tab/><text:span text:style-name="T81">Du </text:span><text:span text:style-name="T83">und deine Gefährten </text:span><text:span text:style-name="T81">können für </text:span><text:span text:style-name="T84">w10+ZS</text:span><text:span text:style-name="T81"> </text:span><text:span text:style-name="T84">Runden</text:span><text:span text:style-name="T81"> in </text:span><text:span text:style-name="T84">6</text:span><text:span text:style-name="T81"> m Umkreis</text:span></text:p>
      <text:p text:style-name="P14"><text:span text:style-name="T81"><text:tab/><text:tab/></text:span><text:span text:style-name="T84">2</text:span><text:span text:style-name="T81">0 Schaden pro Runde ignorieren, zusätzlich +</text:span><text:span text:style-name="T84">6</text:span><text:span text:style-name="T81"> auf Rettungswürfe</text:span></text:p>
      <text:p text:style-name="P14"><text:span text:style-name="T81"><text:tab/><text:tab/>gegen diesen Effekt, </text:span><text:span text:style-name="T84">durch Konzentration w10+ZS Runden verlängern</text:span></text:p>
      <text:p text:style-name="P14"><text:span text:style-name="T61">32+</text:span><text:tab/><text:tab/><text:span text:style-name="T81">Du </text:span><text:span text:style-name="T83">und deine Gefährten </text:span><text:span text:style-name="T81">können für </text:span><text:span text:style-name="T84">w</text:span><text:span text:style-name="T85">8</text:span><text:span text:style-name="T84">+ZS</text:span><text:span text:style-name="T81"> </text:span><text:span text:style-name="T85">Phasen</text:span><text:span text:style-name="T81"> in </text:span><text:span text:style-name="T85">15</text:span><text:span text:style-name="T81"> m Umkreis</text:span></text:p>
      <text:p text:style-name="P14"><text:span text:style-name="T81"><text:tab/><text:tab/></text:span><text:span text:style-name="T85">3</text:span><text:span text:style-name="T81">0 Schaden pro Runde ignorieren, zusätzlich +</text:span><text:span text:style-name="T84">6</text:span><text:span text:style-name="T81"> auf Rettungswürfe</text:span></text:p>
      <text:p text:style-name="P14"><text:span text:style-name="T123"><text:tab/><text:tab/>gegen diesen Effekt, </text:span><text:span text:style-name="T124">durch Konzentration w</text:span><text:span text:style-name="T125">8</text:span><text:span text:style-name="T124">+ZS </text:span><text:span text:style-name="T125">Phasen</text:span><text:span text:style-name="T124"> verlängern</text:span></text:p>
      <text:p text:style-name="P14"/>
      <text:p text:style-name="P91"><text:span text:style-name="T242">7</text:span><text:span text:style-name="T217"> </text:span>Machtwort<text:span text:style-name="T198"><text:tab/><text:tab/><text:tab/><text:tab/><text:tab/><text:tab/><text:tab/><text:tab/><text:tab/><text:tab/><text:tab/><text:tab/><text:tab/></text:span><text:span text:style-name="T216">Regeln</text:span><text:span text:style-name="T199"> </text:span><text:span text:style-name="T227">2</text:span><text:span text:style-name="T228">6</text:span><text:span text:style-name="T248">6</text:span><text:span text:style-name="T227">,</text:span><text:span text:style-name="T199"> </text:span><text:span text:style-name="T216">Rules</text:span><text:span text:style-name="T199"> </text:span><text:span text:style-name="T227">2</text:span><text:span text:style-name="T228">6</text:span><text:span text:style-name="T248">8</text:span></text:p>
      <text:p text:style-name="P88"><text:span text:style-name="T248">Grad</text:span> 1, <text:span text:style-name="T215">1 </text:span><text:span text:style-name="T249">Runde</text:span><text:span text:style-name="T215">, </text:span><text:span text:style-name="T87">≤</text:span><text:span text:style-name="T215"> </text:span><text:span text:style-name="T249">9 m, </text:span><text:span text:style-name="T88">≥</text:span> 1 Runde <text:span text:style-name="T215">Dauer, </text:span>Willen<text:span text:style-name="T86">≥</text:span>Zauberwurf</text:p>
      <text:p text:style-name="P6"/>
      <text:p text:style-name="P6">Befehl in einem Wort. Rettungswurf +4 falls widernatürlich oder Selbstmord</text:p>
      <text:p text:style-name="P25"/>
      <text:p text:style-name="P25"><text:span text:style-name="T94">Zauber </text:span>w20:</text:p>
      <text:p text:style-name="P14"><text:span text:style-name="T36">1-11</text:span><text:tab/><text:tab/>Fehlschlag. </text:p>
      <text:p text:style-name="P14"><text:span text:style-name="T36">12-13</text:span><text:tab/>D<text:span text:style-name="T249">u erteilst einem Wesen innerhalb 9 m mit einem Wort einen Befehl</text:span></text:p>
      <text:p text:style-name="P14"><text:span text:style-name="T249"><text:tab/><text:tab/>für 1 Runde. </text:span><text:span text:style-name="T247">Willen </text:span><text:span text:style-name="T86">≥</text:span><text:span text:style-name="T247"> Zauberwurf negiert</text:span></text:p>
      <text:p text:style-name="P14"><text:span text:style-name="T36">14-17</text:span><text:tab/>D<text:span text:style-name="T249">u erteilst einem Wesen innerhalb 9 m mit einem Wort einen Befehl</text:span></text:p>
      <text:p text:style-name="P14"><text:span text:style-name="T249"><text:tab/><text:tab/>für w6+ZS Runden. </text:span><text:span text:style-name="T247">Willen </text:span><text:span text:style-name="T86">≥</text:span><text:span text:style-name="T247"> Zauberwurf negiert</text:span></text:p>
      <text:p text:style-name="P14"><text:span text:style-name="T36">18-19</text:span><text:tab/>D<text:span text:style-name="T249">u erteilst einem Wesen innerhalb 9 m mit einem Wort und einer</text:span></text:p>
      <text:p text:style-name="P14"><text:span text:style-name="T249"><text:tab/><text:tab/>Geste einen Befehl für w6+ZS Runden. </text:span><text:span text:style-name="T247">Willen </text:span><text:span text:style-name="T86">≥</text:span><text:span text:style-name="T247"> Zauberwurf negiert</text:span></text:p>
      <text:p text:style-name="P14"><text:span text:style-name="T36">20-23</text:span><text:tab/>D<text:span text:style-name="T249">u erteilst einem Wesen innerhalb </text:span><text:span text:style-name="T250">18</text:span><text:span text:style-name="T249"> m mit einem Wort </text:span><text:span text:style-name="T250">und einer</text:span></text:p>
      <text:p text:style-name="P14"><text:span text:style-name="T250"><text:tab/><text:tab/>Geste</text:span><text:span text:style-name="T249"> einen Befehl für </text:span><text:span text:style-name="T250">w6+ZS</text:span><text:span text:style-name="T249"> Runde</text:span><text:span text:style-name="T250">n</text:span><text:span text:style-name="T249">. </text:span><text:span text:style-name="T247">Willen </text:span><text:span text:style-name="T86">≥</text:span><text:span text:style-name="T247"> Zauberwurf negiert</text:span></text:p>
      <text:p text:style-name="P14"><text:span text:style-name="T36">2</text:span><text:span text:style-name="T62">4</text:span><text:span text:style-name="T36">-2</text:span><text:span text:style-name="T62">7</text:span><text:tab/>D<text:span text:style-name="T249">u erteilst </text:span><text:span text:style-name="T251">6</text:span><text:span text:style-name="T249"> Wesen innerhalb </text:span><text:span text:style-name="T250">18</text:span><text:span text:style-name="T249"> m mit einem Wort </text:span><text:span text:style-name="T250">und einer</text:span></text:p>
      <text:p text:style-name="P14"><text:span text:style-name="T250"><text:tab/><text:tab/>Geste</text:span><text:span text:style-name="T249"> einen Befehl für </text:span><text:span text:style-name="T250">w6+ZS</text:span><text:span text:style-name="T249"> </text:span><text:span text:style-name="T251">Phasen</text:span><text:span text:style-name="T249">. </text:span><text:span text:style-name="T247">Willen </text:span><text:span text:style-name="T86">≥</text:span><text:span text:style-name="T247"> Zauberwurf negiert</text:span></text:p>
      <text:p text:style-name="P14"><text:span text:style-name="T36">2</text:span><text:span text:style-name="T63">8</text:span><text:span text:style-name="T36">-2</text:span><text:span text:style-name="T63">9</text:span><text:tab/>D<text:span text:style-name="T249">u erteilst </text:span><text:span text:style-name="T251">pro ZS 6</text:span><text:span text:style-name="T249"> Wesen innerhalb </text:span><text:span text:style-name="T251">60</text:span><text:span text:style-name="T249"> m mit einem Wort </text:span><text:span text:style-name="T250">und einer</text:span></text:p>
      <text:p text:style-name="P14"><text:span text:style-name="T250"><text:tab/><text:tab/>Geste</text:span><text:span text:style-name="T249"> einen Befehl für </text:span><text:span text:style-name="T250">w</text:span><text:span text:style-name="T251">7</text:span><text:span text:style-name="T250">+ZS</text:span><text:span text:style-name="T249"> </text:span><text:span text:style-name="T251">Tage</text:span><text:span text:style-name="T249">. </text:span><text:span text:style-name="T247">Willen </text:span><text:span text:style-name="T86">≥</text:span><text:span text:style-name="T247"> Zauberwurf negiert</text:span></text:p>
      <text:p text:style-name="P14"><text:span text:style-name="T247"><text:tab/><text:tab/></text:span><text:span text:style-name="T252">täglich</text:span></text:p>
      <text:p text:style-name="P14"><text:span text:style-name="T64">30</text:span><text:span text:style-name="T36">-</text:span><text:span text:style-name="T64">31</text:span><text:tab/>D<text:span text:style-name="T249">u erteilst <text:s/></text:span><text:span text:style-name="T251">pro ZS </text:span><text:span text:style-name="T246">50</text:span><text:span text:style-name="T249"> Wesen innerhalb </text:span><text:span text:style-name="T246">1,5</text:span><text:span text:style-name="T249"> </text:span><text:span text:style-name="T246">k</text:span><text:span text:style-name="T249">m mit einem Wort </text:span><text:span text:style-name="T250">und</text:span></text:p>
      <text:p text:style-name="P14"><text:span text:style-name="T250"><text:tab/><text:tab/>einer Geste </text:span><text:span text:style-name="T249">einen Befehl für </text:span><text:span text:style-name="T250">w</text:span><text:span text:style-name="T251">7</text:span><text:span text:style-name="T250">+ZS</text:span><text:span text:style-name="T249"> </text:span><text:span text:style-name="T251">Tage</text:span><text:span text:style-name="T249">. </text:span><text:span text:style-name="T247">Willen </text:span><text:span text:style-name="T86">≥</text:span><text:span text:style-name="T247"> Zauberwurf negiert </text:span></text:p>
      <text:p text:style-name="P17"><text:tab/><text:tab/>täglich für TW &gt; 2</text:p>
      <text:p text:style-name="P14"><text:span text:style-name="T64">32+</text:span><text:tab/><text:tab/>D<text:span text:style-name="T249">u erteilst </text:span><text:span text:style-name="T246">allen sichtbaren</text:span><text:span text:style-name="T249"> Wesen mit einem Wort </text:span><text:span text:style-name="T250">und einer Geste</text:span></text:p>
      <text:p text:style-name="P14"><text:span text:style-name="T250"><text:tab/><text:tab/></text:span><text:span text:style-name="T249">einen Befehl für </text:span><text:span text:style-name="T250">w</text:span><text:span text:style-name="T251">7</text:span><text:span text:style-name="T250">+ZS</text:span><text:span text:style-name="T249"> </text:span><text:span text:style-name="T251">Tage</text:span><text:span text:style-name="T249">. </text:span><text:span text:style-name="T246">Maximal 10 Wesen pro ZS sind</text:span></text:p>
      <text:p text:style-name="P14"><text:span text:style-name="T126"><text:tab/><text:tab/>ausgenommen. </text:span><text:span text:style-name="T127">Willen </text:span><text:span text:style-name="T133">≥</text:span><text:span text:style-name="T127"> Zauberwurf negiert </text:span><text:span text:style-name="T126">täglich für TW &gt; 3</text:span></text:p>
      <text:p text:style-name="P14"/>
      <text:p text:style-name="P92"><text:span text:style-name="T242">9</text:span><text:span text:style-name="T217"> </text:span>Schutz vor <text:span text:style-name="T262">Gutem</text:span><text:span text:style-name="T198"><text:tab/><text:tab/><text:tab/><text:tab/><text:tab/><text:tab/><text:tab/><text:tab/><text:tab/><text:tab/><text:tab/></text:span><text:span text:style-name="T216">Regeln</text:span><text:span text:style-name="T199"> </text:span><text:span text:style-name="T227">2</text:span><text:span text:style-name="T228">6</text:span><text:span text:style-name="T248">9</text:span><text:span text:style-name="T227">,</text:span><text:span text:style-name="T199"> </text:span><text:span text:style-name="T216">Rules</text:span><text:span text:style-name="T199"> </text:span><text:span text:style-name="T227">2</text:span><text:span text:style-name="T228">6</text:span><text:span text:style-name="T248">5</text:span></text:p>
      <text:p text:style-name="P88"><text:span text:style-name="T248">Grad</text:span> 1, <text:span text:style-name="T254">1 Aktion, selbst/mehrere,</text:span> <text:span text:style-name="T254">1 Phase/ZS</text:span> Dauer, <text:span text:style-name="T254">variabler </text:span>Rettungswurf</text:p>
      <text:p text:style-name="P4"/>
      <text:p text:style-name="P4">Schutz vor unheiliger Gesinnung und allen Gefahren, auch unbekannten.</text:p>
      <text:p text:style-name="P14"/>
      <text:p text:style-name="P25"><text:span text:style-name="T94">Zauber </text:span>w20:</text:p>
      <text:p text:style-name="P14"><text:span text:style-name="T36">1-11</text:span><text:tab/><text:tab/>Fehlschlag.</text:p>
      <text:p text:style-name="P14"><text:span text:style-name="T36">12-13</text:span><text:tab/>D<text:span text:style-name="T255">u</text:span> erhältst +1 auf Rettungswürfe gegen <text:span text:style-name="T262">gute</text:span> Effekte, Wesen, Untote</text:p>
      <text:p text:style-name="P14"><text:tab/><text:tab/>und alles <text:span text:style-name="T255">U</text:span>nheilig<text:span text:style-name="T255">e</text:span></text:p>
      <text:p text:style-name="P14"><text:span text:style-name="T36">14-17</text:span><text:tab/>D<text:span text:style-name="T255">u</text:span> erhäl<text:span text:style-name="T255">ts</text:span>t +1 auf Rettungswürfe gegen <text:span text:style-name="T262">gute</text:span> Effekte, Wesen, Untote</text:p>
      <text:p text:style-name="P14"><text:tab/><text:tab/>und alles <text:span text:style-name="T255">U</text:span>nheilig<text:span text:style-name="T255">e. </text:span>Zusätzlich bekommen alle <text:span text:style-name="T256">Angriffe</text:span> von <text:s/><text:span text:style-name="T262">guten</text:span></text:p>
      <text:p text:style-name="P14"><text:tab/><text:tab/>oder unheiligen Wesen <text:span text:style-name="T257">einen </text:span><text:span text:style-name="T258">Malus </text:span><text:span text:style-name="T257">von -1</text:span>.</text:p>
      <text:p text:style-name="P14"><text:span text:style-name="T36">18-19</text:span> <text:tab/>D<text:span text:style-name="T255">u</text:span> erhäl<text:span text:style-name="T255">ts</text:span>t +1 auf Rettungswürfe gegen <text:span text:style-name="T262">gute</text:span> Effekte, Wesen, Untote</text:p>
      <text:p text:style-name="P14"><text:tab/><text:tab/>und alles <text:span text:style-name="T255">U</text:span>nheilig<text:span text:style-name="T255">e. </text:span>Zusätzlich bekommen alle <text:span text:style-name="T256">Angriffe</text:span> von <text:s/><text:span text:style-name="T262">guten</text:span></text:p>
      <text:p text:style-name="P14"><text:tab/><text:tab/>oder unheiligen Wesen einen Malus von -1 <text:span text:style-name="T256">und Schaden wird </text:span>um 1</text:p>
      <text:p text:style-name="P14"><text:tab/><text:tab/>Punkt pro Würfel reduziert (min. Schaden pro Würfel: 1).</text:p>
      <text:p text:style-name="P14"><text:span text:style-name="T36">20-23</text:span><text:tab/>D<text:span text:style-name="T255">u</text:span> <text:span text:style-name="T259">und </text:span><text:span text:style-name="T260">deine </text:span><text:span text:style-name="T259">Gefährten innerhalb 3 m </text:span>erh<text:span text:style-name="T259">a</text:span>l<text:span text:style-name="T255">t</text:span><text:span text:style-name="T259">et </text:span>+1 auf Rettungswürfe</text:p>
      <text:p text:style-name="P14"><text:tab/><text:tab/>gegen <text:span text:style-name="T262">gute</text:span> Effekte, Wesen, Untote und alles <text:span text:style-name="T255">U</text:span>nheilig<text:span text:style-name="T255">e. </text:span>Zusätzlich</text:p>
      <text:p text:style-name="P14"><text:tab/><text:tab/>bekommen alle <text:span text:style-name="T256">Angriffe</text:span> von <text:span text:style-name="T262">guten</text:span> oder unheiligen Wesen einen</text:p>
      <text:p text:style-name="P14"><text:tab/><text:tab/>Malus von -1 <text:span text:style-name="T256">und Schaden wird </text:span>um 1 Punkt pro Würfel reduziert</text:p>
      <text:p text:style-name="P14"><text:tab/><text:tab/>(min. Schaden pro Würfel: 1).</text:p>
      <text:p text:style-name="P14"><text:span text:style-name="T36">2</text:span><text:span text:style-name="T65">4</text:span><text:span text:style-name="T36">-2</text:span><text:span text:style-name="T65">7</text:span><text:tab/>D<text:span text:style-name="T255">u</text:span> <text:span text:style-name="T259">und </text:span><text:span text:style-name="T260">deine </text:span><text:span text:style-name="T259">Gefährten innerhalb </text:span><text:span text:style-name="T261">6</text:span><text:span text:style-name="T259"> m </text:span>erh<text:span text:style-name="T259">a</text:span>l<text:span text:style-name="T255">t</text:span><text:span text:style-name="T259">et </text:span>+<text:span text:style-name="T261">2</text:span> auf Rettungswürfe</text:p>
      <text:p text:style-name="P14"><text:tab/><text:tab/>gegen <text:span text:style-name="T262">gute</text:span> Effekte, Wesen, Untote und alles <text:span text:style-name="T255">U</text:span>nheilig<text:span text:style-name="T255">e. </text:span>Zusätzlich</text:p>
      <text:p text:style-name="P14"><text:tab/><text:tab/>bekommen alle <text:span text:style-name="T256">Angriffe</text:span> von <text:span text:style-name="T262">guten</text:span> oder unheiligen Wesen einen</text:p>
      <text:p text:style-name="P14"><text:tab/><text:tab/>Malus von -<text:span text:style-name="T261">2</text:span> <text:span text:style-name="T256">und Schaden wird </text:span>um <text:span text:style-name="T261">2</text:span> Punkt<text:span text:style-name="T261">e</text:span> pro Würfel reduziert</text:p>
      <text:p text:style-name="P14"><text:tab/><text:tab/>(min. Schaden pro Würfel: <text:span text:style-name="T261">1</text:span>).</text:p>
      <text:p text:style-name="P14"><text:span text:style-name="T36">2</text:span><text:span text:style-name="T65">8</text:span><text:span text:style-name="T36">-2</text:span><text:span text:style-name="T65">9</text:span><text:tab/>D<text:span text:style-name="T255">u</text:span> <text:span text:style-name="T259">und </text:span><text:span text:style-name="T260">deine </text:span><text:span text:style-name="T259">Gefährten innerhalb </text:span><text:span text:style-name="T253">9</text:span><text:span text:style-name="T259"> m </text:span>erh<text:span text:style-name="T259">a</text:span>l<text:span text:style-name="T255">t</text:span><text:span text:style-name="T259">et </text:span>+<text:span text:style-name="T253">3</text:span> auf Rettungswürfe</text:p>
      <text:p text:style-name="P14"><text:tab/><text:tab/>gegen <text:span text:style-name="T262">gute</text:span> Effekte, Wesen, Untote und alles <text:span text:style-name="T255">U</text:span>nheilig<text:span text:style-name="T255">e. </text:span>Zusätzlich</text:p>
      <text:p text:style-name="P14"><text:tab/><text:tab/>bekommen alle <text:span text:style-name="T256">Angriffe</text:span> von <text:span text:style-name="T262">guten</text:span> oder unheiligen Wesen einen</text:p>
      <text:p text:style-name="P14"><text:tab/><text:tab/>Malus von -<text:span text:style-name="T253">3</text:span> <text:span text:style-name="T256">und Schaden wird </text:span>um <text:span text:style-name="T253">3</text:span> Punkt<text:span text:style-name="T261">e</text:span> pro Würfel reduziert</text:p>
      <text:p text:style-name="P14"><text:tab/><text:tab/>(min. Schaden pro Würfel: <text:span text:style-name="T261">1</text:span>).</text:p>
      <text:p text:style-name="P14"><text:span text:style-name="T66">30</text:span><text:span text:style-name="T36">-</text:span><text:span text:style-name="T66">31</text:span><text:tab/>D<text:span text:style-name="T255">u</text:span> <text:span text:style-name="T259">und </text:span><text:span text:style-name="T260">deine </text:span><text:span text:style-name="T259">Gefährten innerhalb </text:span><text:span text:style-name="T253">12</text:span><text:span text:style-name="T259">m </text:span>erh<text:span text:style-name="T259">a</text:span>l<text:span text:style-name="T255">t</text:span><text:span text:style-name="T259">et </text:span>+<text:span text:style-name="T253">4</text:span> auf Rettungswürfe</text:p>
      <text:p text:style-name="P14"><text:tab/><text:tab/>gegen <text:span text:style-name="T262">gute</text:span> Effekte, Wesen, Untote und alles <text:span text:style-name="T255">U</text:span>nheilig<text:span text:style-name="T255">e. </text:span>Zusätzlich</text:p>
      <text:p text:style-name="P14"><text:tab/><text:tab/>bekommen alle <text:span text:style-name="T256">Angriffe</text:span> von <text:span text:style-name="T262">guten</text:span> oder unheiligen Wesen einen</text:p>
      <text:p text:style-name="P14"><text:tab/><text:tab/>Malus von -<text:span text:style-name="T253">4</text:span> <text:span text:style-name="T256">und Schaden wird </text:span>um <text:span text:style-name="T253">4</text:span> Punkt<text:span text:style-name="T261">e</text:span> pro Würfel reduziert</text:p>
      <text:p text:style-name="P14"><text:tab/><text:tab/>(min. Schaden pro Würfel: <text:span text:style-name="T261">1</text:span>).<text:span text:style-name="T128"><text:line-break/></text:span><text:span text:style-name="T134">3</text:span><text:span text:style-name="T135">2+</text:span><text:span text:style-name="T122"><text:tab/><text:tab/>D</text:span><text:span text:style-name="T129">u</text:span><text:span text:style-name="T122"> </text:span><text:span text:style-name="T130">und </text:span><text:span text:style-name="T131">deine </text:span><text:span text:style-name="T130">Gefährten innerhalb </text:span><text:span text:style-name="T128">12</text:span><text:span text:style-name="T130">m </text:span><text:span text:style-name="T122">erh</text:span><text:span text:style-name="T130">a</text:span><text:span text:style-name="T122">l</text:span><text:span text:style-name="T129">t</text:span><text:span text:style-name="T130">et </text:span><text:span text:style-name="T122">+</text:span><text:span text:style-name="T128">4</text:span><text:span text:style-name="T122"> auf Rettungswürfe </text:span>gegen <text:span text:style-name="T262">gute<text:line-break/><text:tab/><text:tab/></text:span>Effekte, Wesen und alles <text:span text:style-name="T255">U</text:span>nheilig<text:span text:style-name="T255">e. </text:span>Zusätzlich bekommen alle <text:span text:style-name="T256">Angriffe</text:span> von <text:span text:style-name="T262">guten<text:line-break/><text:tab/><text:tab/></text:span>oder unheiligen Wesen einen Malus von -<text:span text:style-name="T253">4</text:span> <text:span text:style-name="T256">und Schaden wird </text:span>um <text:span text:style-name="T253">4</text:span> Punkt<text:span text:style-name="T261">e</text:span> pro<text:line-break/><text:tab/><text:tab/>Würfel reduziert (min. Schaden pro Würfel: <text:span text:style-name="T261">1</text:span>). <text:span text:style-name="T132">Jedes gute oder unheilige Wesen<text:line-break/><text:tab/><text:tab/>dass sich auf 12 m an dich heran bewegt erleidet 2w6+ZS Schaden je Runde.</text:span><text:span text:style-name="T130"> </text:span></text:p>
      <text:p text:style-name="P76"><text:tab/></text:p>
      <text:p text:style-name="P7">Patzer <text:span text:style-name="T15">w4-w16</text:span></text:p>
      <text:p text:style-name="P19">0-<text:tab/>Du verfehlst dein Ziel, verursachst aber keinen anderen Schaden.</text:p>
      <text:p text:style-name="P19">1<text:tab/>Dein Schlag macht dich zum Gespött der Gruppe, verursacht aber keinen</text:p>
      <text:p text:style-name="P19"><text:tab/>Schaden.</text:p>
      <text:p text:style-name="P19">2<text:tab/>Du stolperst, kannst dich aber durch einen Reflexwurf mit Schwierigkeit 10</text:p>
      <text:p text:style-name="P19"><text:tab/>retten; andernfalls musst du die nächste Runde liegend verbringen.</text:p>
      <text:p text:style-name="P19">3<text:tab/>Deine Waffe löst sich aus deiner Hand. Du greifst schnell um, bekommst</text:p>
      <text:p text:style-name="P19"><text:tab/>die Waffe aber nicht richtig zu fassen. <text:span text:style-name="T268">N</text:span>ächste<text:span text:style-name="T268">r</text:span> Angriff -2.</text:p>
      <text:p text:style-name="P19">4<text:tab/>Deine Waffe ist beschädigt: Eine Bogensehne reißt, ein Schwertgriff fällt</text:p>
      <text:p text:style-name="P19"><text:tab/>ab oder ein Schussmechanismu<text:span text:style-name="T269">s</text:span> klemmt. Die Waffe kann mit 10 Minuten</text:p>
      <text:p text:style-name="P19"><text:tab/>Arbeit repariert werden, ist aber vorerst nutzlos.</text:p>
      <text:p text:style-name="P19">5<text:tab/>Du stolperst, fällst und verschwendest diese Aktion. Du liegst am Boden</text:p>
      <text:p text:style-name="P19"><text:tab/>und musst eine Aktion nutzen, um in der nächsten Runde aufzustehen.</text:p>
      <text:p text:style-name="P19">6<text:tab/>Deine Waffe verheddert sich in deiner Rüstung. Du musst die nächste</text:p>
      <text:p text:style-name="P19"><text:tab/>Runde nutzen, um sie zu entwirren. Zusätzlich wird dein Rüstungsbonus</text:p>
      <text:p text:style-name="P19"><text:tab/>um 1 reduziert, bis du 10 Minuten <text:span text:style-name="T268">lang die Rüstung in Ordnung bringst</text:span>.</text:p>
      <text:p text:style-name="P19">7<text:tab/>Du lässt deine Waffe fallen. Du musst sie aufheben oder bei deiner</text:p>
      <text:p text:style-name="P19"><text:tab/>nächsten Aktion eine neue ziehen.</text:p>
      <text:p text:style-name="P19">8<text:tab/>Du schlägst versehentlich deine Waffe gegen einen festen, unnachgiebigen</text:p>
      <text:p text:style-name="P19"><text:tab/>Gegenstand (Stein, <text:span text:style-name="T270">Mau</text:span>er, Boden). Gewöhnliche Waffen sind ruiniert,</text:p>
      <text:p text:style-name="P19"><text:tab/>magische Waffen sind nicht betroffen.</text:p>
      <text:p text:style-name="P19">9<text:tab/>Du stolperst, was eine große Lücke in deiner Verteidigung öffnet. Der</text:p>
      <text:p text:style-name="P19"><text:tab/>nächste Gegner, der dich angreift, erhält einen Bonus von +2 auf seinen</text:p>
      <text:p text:style-name="P19"><text:tab/>Angriffswurf.</text:p>
      <text:p text:style-name="P19">10<text:tab/>Du hättest deine Rüstung in Schuss halten sollen! Die Gelenke deiner</text:p>
      <text:p text:style-name="P19"><text:tab/>Rüstung verklemmen und du bleibst an Ort und Stelle stehen. Für <text:span text:style-name="T270">w</text:span>3</text:p>
      <text:p text:style-name="P19"><text:tab/>Runden kannst du dich nicht bewegen oder angreifen. Ungerüstete</text:p>
      <text:p text:style-name="P19"><text:tab/>Charaktere sind davon nicht betroffen.</text:p>
      <text:p text:style-name="P19">11<text:tab/>Dein wilder Schwung lässt dich aus dem Gleichgewicht geraten. Du</text:p>
      <text:p text:style-name="P19"><text:tab/>erhältst einen Malus von -4 auf deinen nächsten Angriffswurf.</text:p>
      <text:p text:style-name="P19">12<text:tab/>Du schlägst versehentlich nach einem zufällig bestimmten Gefährten in</text:p>
      <text:p text:style-name="P19"><text:tab/>Reichweite. Wiederhole deinen Angriffswurf, aber nun gegen diesen</text:p>
      <text:p text:style-name="P19"><text:tab/>Gefährten.</text:p>
      <text:p text:style-name="P20">13<text:tab/>Du stolperst übel und fällst hart: w3 Schaden und du liegst am Boden </text:p>
      <text:p text:style-name="P20">14<text:tab/>Du rutschst aus und fällst auf den Rücken. <text:s/>Du musst die nächste Runde im </text:p>
      <text:p text:style-name="P20"><text:tab/>Liegen kämpfen (-1w/+2), bevor du dich aufrichten kannst.</text:p>
      <text:p text:style-name="P20">15<text:tab/>Du schaffst es irgendwie dich <text:span text:style-name="T268">mit dem Angriff </text:span>selbst zu verletzen.</text:p>
      <text:p text:style-name="P20">16+<text:tab/>Du triffst dich versehentlich selbst und erhältst Schaden+1. <text:span text:style-name="T268">Außerdem</text:span></text:p>
      <text:p text:style-name="P20"><text:span text:style-name="T116"><text:tab/>fällst du auf den Rücken und kannst </text:span><text:span text:style-name="T144">nur</text:span><text:span text:style-name="T116"> </text:span><text:span text:style-name="T144">mit </text:span><text:span text:style-name="T116">Geschick 16 </text:span><text:span text:style-name="T144">aufstehen</text:span><text:span text:style-name="T116">.</text:span></text:p>
      <text:p text:style-name="P64"/>
      <text:p text:style-name="P65">Volltreffer Tabelle III für Kleriker, Hobbits, Krieger (1-2) und Zwerge (1-3)</text:p>
      <text:p text:style-name="P33"><text:span text:style-name="T136">0-<text:tab/>Blinde Kampfwut! +w</text:span><text:span text:style-name="T137">12</text:span><text:span text:style-name="T136"> Schaden, aber auch w4 Schaden für deinen nächsten</text:span></text:p>
      <text:p text:style-name="P52"><text:tab/>Gefährten.# [Kampfwut: +w12 Schaden je PER oder INT]</text:p>
      <text:p text:style-name="P51">1<text:tab/>Kraftvoller Schlag: +w6 Schaden.</text:p>
      <text:p text:style-name="P51">2<text:tab/>Angriff wirft den Gegner zu Boden (Gegner am Boden: +2).</text:p>
      <text:p text:style-name="P51">3<text:tab/>Gegner läuft genau in den Schlag: +w8 Schaden.</text:p>
      <text:p text:style-name="P51">4<text:tab/>Schlag lässt den Gegner in die Knie gehen. Greife gleich nochmal an.</text:p>
      <text:p text:style-name="P51">5<text:tab/>Nase explodiert in Wolke von Blut: +w6 Schaden, w4 Runden ohne Geruch</text:p>
      <text:p text:style-name="P51">6<text:tab/>Brutaler Treffer, mehrere Rippen gebrochen! +w8 Schaden.</text:p>
      <text:p text:style-name="P51">7<text:tab/>Treffer auf die Hand! Seine Waffe fliegt w6+1,5 m weit weg.</text:p>
      <text:p text:style-name="P51">8<text:tab/>Schlag streift den Kopf! +1w6 Schaden und er ist für 6 Tage taub.</text:p>
      <text:p text:style-name="P51">9<text:tab/>Oberschenkelhalsknochen zerschmettert! +2w6 Schaden und -3 m Bewegung bis geheilt.</text:p>
      <text:p text:style-name="P51">10<text:tab/>Du zerschmetterst die Waffe des Gegners, Metallsplitter fliegen umher.</text:p>
      <text:p text:style-name="P51">11<text:tab/>Bauchtreffer verursacht starke Blutung. Ohne Heilung in w5 Runden tot.</text:p>
      <text:p text:style-name="P51">12<text:tab/>Treffer auf die Schläfe! Zähigkeit 10 + deine Stufe oder er wird bewusstlos.</text:p>
      <text:p text:style-name="P51">13<text:tab/>Unterkiefer gebrochen! Blut und Zähne fliegen umher: +w8 Schaden</text:p>
      <text:p text:style-name="P51">14<text:tab/>Körpertreffer! +2w8 Schaden</text:p>
      <text:p text:style-name="P51">15<text:tab/>Schulter ausgerenkt: +w8 Schaden und der Schildarm hängt kraftlos herab</text:p>
      <text:p text:style-name="P51">16<text:tab/>Schlag zerschmettert die Waffenhand: -4 auf alle Angriffswürfe</text:p>
      <text:p text:style-name="P51">17<text:tab/>Schlag schmettert Gegner zu Boden: greife gleich nochmal an.</text:p>
      <text:p text:style-name="P51">18<text:tab/>Stirn getroffen, graue Pampe rinnt herab. +w8 Schaden, -w4 Intelligenz und</text:p>
      <text:p text:style-name="P51"><text:tab/>-w4 Persönlichkeit</text:p>
      <text:p text:style-name="P51">19<text:tab/>Brustkorb getroffen: +2w8 Schaden</text:p>
      <text:p text:style-name="P51">20<text:tab/>Brust getroffen: +w8 Schaden und Betäubung für w3 Runden.</text:p>
      <text:p text:style-name="P51">21<text:tab/>Bein zertrümmert: +2w6 Schaden, halbe Bewegung. Greife gleich nochmal an.</text:p>
      <text:p text:style-name="P51">22<text:tab/>Waffenarm zertrümmert! Arm nicht mehr benutzbar, Waffe am Boden.</text:p>
      <text:p text:style-name="P51">23<text:tab/>Loch im Kopf: +2w8 Schaden, -w4 Intelligenz und -w4 Persönlichkeit.</text:p>
      <text:p text:style-name="P51">24<text:tab/>Volltreffer auf Kehlkopf: +2w8 Schaden und stolpert für w4 Runden umher.</text:p>
      <text:p text:style-name="P51">25<text:tab/>Rippen durch die Lunge getrieben: Gegner verliert 50% der LP und kotzt Blut.</text:p>
      <text:p text:style-name="P51">26<text:tab/>Gesicht zerschmettert, Augen zerstört: +2w8 Schaden und Gegner ist blind.</text:p>
      <text:p text:style-name="P51">27<text:tab/>Volltreffer auf Brust: +3w8 Schaden und Zähigkeit 15 + deine Stufe oder bewusstlos</text:p>
      <text:p text:style-name="P51">28+ Wirbelsäulentreffer: +3w8 Schaden und Zähigkeit 15 + deine Stufe oder gelähmt</text:p>
      <text:p text:style-name="P51"/>
      <text:p text:style-name="P30"/>
      <text:p text:style-name="P29">Tabelle 5-7: Göttliche Ungnade</text:p>
      <text:p text:style-name="P28">1<text:tab/>Du musst Buße tun <text:span text:style-name="T179">und</text:span> darfst 10 Minuten nur noch Gesänge und Gebetslieder von dir geben. *</text:p>
      <text:p text:style-name="P28">2<text:tab/>Du musst sofort um Vergebung bitten und dazu mindestens eine Stunde <text:span text:style-name="T180">am Stück </text:span>beten. Gelingt <text:span text:style-name="T180">es dir</text:span> in</text:p>
      <text:p text:style-name="P28"><text:tab/>den folgenden 2 Stunden nicht, ernte<text:span text:style-name="T180">s</text:span>t <text:span text:style-name="T180">du</text:span> das Missfallen <text:span text:style-name="T180">d</text:span>einer Gottheit <text:span text:style-name="T180">und</text:span> erhältst -1 auf all<text:span text:style-name="T271">e<text:line-break/><text:tab/></text:span>Zauberwürfe, bis <text:span text:style-name="T180">du</text:span> die volle Stunde beendet ha<text:span text:style-name="T180">s</text:span>t. *</text:p>
      <text:p text:style-name="P28">3<text:tab/>Du musst die Macht deine<text:span text:style-name="T181">s</text:span> Gott<text:span text:style-name="T181">es</text:span> mehren, indem du bis zum Sonnenaufgang einen neuen Anhänger</text:p>
      <text:p text:style-name="P28"><text:tab/>finde<text:span text:style-name="T179">st</text:span> <text:span text:style-name="T181">oder</text:span> für 24 Stunden -1 auf alle Würfe <text:span text:style-name="T179">erleidest</text:span>.</text:p>
      <text:p text:style-name="P28">4<text:tab/>Du erleidest sofort -1 auf alle Zauberwürfe bis zum nächsten Tag.</text:p>
      <text:p text:style-name="P28">5<text:tab/>D<text:span text:style-name="T182">u</text:span> muss<text:span text:style-name="T182">t</text:span> <text:span text:style-name="T182">d</text:span>ich einer Prüfung <text:span text:style-name="T182">d</text:span>einer Demut unterziehen. Für den Rest des Tages muss<text:span text:style-name="T182">t</text:span> <text:span text:style-name="T182">du</text:span> <text:span text:style-name="T182">dich </text:span>allen</text:p>
      <text:p text:style-name="P28"><text:tab/>anderen Charakteren und Wesen fügen, als wären sie <text:span text:style-name="T182">d</text:span>eine Oberen. Versag<text:span text:style-name="T182">s</text:span>t <text:span text:style-name="T182">du</text:span> dabei (nach Ermessen</text:p>
      <text:p text:style-name="P28"><text:tab/>des <text:span text:style-name="T182">Richters</text:span>), verlier<text:span text:style-name="T182">s</text:span>t <text:span text:style-name="T182">du</text:span> sofort für den Rest des Tages sämtliche Zauberfähigkeiten (auch Heilung und</text:p>
      <text:p text:style-name="P28"><text:tab/>Hände auflegen).</text:p>
      <text:p text:style-name="P28">6<text:tab/>Du erleidest einen sofortigen Malus von -1 auf Hände auflegen, bis du dich auf eine Heilungs-Queste</text:p>
      <text:p text:style-name="P28"><text:tab/>begibst. Die Queste bestimm<text:span text:style-name="T182">s</text:span>t du selbst, aber es sollte um die Heilung von Verletzten, Blinden, Lahmen</text:p>
      <text:p text:style-name="P28"><text:tab/>und Kranken gehen. Ist die Mission vollendet, hebt dein Gott den Malus auf. Solange er besteht, gilt er</text:p>
      <text:p text:style-name="P28"><text:tab/>für Hände auflegen, auch wenn der normale Ungnadebereich auf 1 zurückgefallen ist.</text:p>
      <text:p text:style-name="P28">7<text:tab/>Du musst dich einer Glaubensprüfung unterziehen. Du wirst mit einer Krankheit geschlagen, die dich je</text:p>
      <text:p text:style-name="P28"><text:tab/>1 Punkt Stärke, Geschicklichkeit und Ausdauer kostet. D<text:span text:style-name="T183">ie</text:span> Attributspunkte heil<text:span text:style-name="T183">en</text:span> auf natürliche Weise</text:p>
      <text:p text:style-name="P28"><text:tab/>um 1 Punkt pro Tag. Dir ist es verboten, sie magisch zu heilen. Falls du die Prüfung bestehst, wird alles</text:p>
      <text:p text:style-name="P28"><text:tab/>wie vorher, falls nicht vergrößert sich dein Ungnadebereich permanent um einen Punkt.</text:p>
      <text:p text:style-name="P28">8<text:tab/>Du erleidest für einen Tag -4 auf Zauberwürfe für den Zauber, durch den du in Ungnade gefallen bist.</text:p>
      <text:p text:style-name="P28"><text:tab/>Dies beinhaltet auch Hände auflegen und Unheiliges Vertreiben, falls diese die Ungnade einbrachten.</text:p>
      <text:p text:style-name="P28">9<text:tab/>Du erleidest sofort -2 auf alle Zauberwürfe bis zum nächsten Tag.</text:p>
      <text:p text:style-name="P28">10<text:tab/>Du verlierst für einen Tag den Zugriff auf einen zufällig bestimmten Zauber des ersten Grades.</text:p>
      <text:p text:style-name="P28">11<text:tab/>Dir wird von deiner Gottheit befohlen, deinen Glauben zu vertiefen, um ein besseres Verständnis</text:p>
      <text:p text:style-name="P28"><text:tab/>über deine Missetaten zu erlangen. Du erleidest sofort -2 auf alle Zauberwürfe. Die einzige Möglichkeit,</text:p>
      <text:p text:style-name="P28"><text:tab/>diesen Malus aufzuheben, ist Meditation. Pro vollen Tag, den du in Meditation verbringt, darfst du einen</text:p>
      <text:p text:style-name="P28"><text:tab/>Willenskraftwurf (Schwierigkeit 15) machen. Bei Erfolg wird der Malus aufgehoben.</text:p>
      <text:p text:style-name="P28">12<text:tab/>Du wirst vorübergehend von deinem Gott verstoßen. Heute kannst du keine Erfahrung mehr sammeln.</text:p>
      <text:p text:style-name="P28"><text:tab/>Nachher kannst du wieder Erfahrung verdienen, aber es gibt keine Nachzahlung.</text:p>
      <text:p text:style-name="P28">13<text:tab/>D<text:span text:style-name="T184">u</text:span> verlier<text:span text:style-name="T184">s</text:span>t den Zugriff auf zwei zufällig bestimmte Zauber des ersten Grades <text:span text:style-name="T184">f</text:span>ü<text:span text:style-name="T184">r 1 Tag.</text:span></text:p>
      <text:p text:style-name="P28">14<text:tab/>Deine Gottheit wünscht zu prüfen, ob du wirklich den Glauben über die Freuden der Welt stellst.</text:p>
      <text:p text:style-name="P28"><text:tab/>Berechne dein Gesamtvermögen in Goldmünzen. Du erleidest dauerhaft -4 auf alle Zauberwürfe <text:span text:style-name="T184">bis du</text:span></text:p>
      <text:p text:style-name="P28"><text:span text:style-name="T184"><text:tab/>dich von 40% d</text:span>eines Gesamtvermögens <text:span text:style-name="T184">trennst (</text:span><text:span text:style-name="T185">+</text:span><text:span text:style-name="T184">1 pro 10%). </text:span>Opfern bedeutet: zerstören, widmen,</text:p>
      <text:p text:style-name="P28"><text:tab/>spenden, daraus einen Tempel oder eine Statue errichten etc.</text:p>
      <text:p text:style-name="P28">15<text:tab/>Deine Gottheit ist heute nicht sehr nachsichtig. Wenn <text:span text:style-name="T186">du d</text:span>ich zur Nachtruhe leg<text:span text:style-name="T186">s</text:span>t, wird <text:span text:style-name="T186">d</text:span>ein</text:p>
      <text:p text:style-name="P28"><text:tab/>Ungnadebereich am kommenden Morgen nicht zurückgesetzt. Er wird auf den neuen Tag übertragen.</text:p>
      <text:p text:style-name="P28">16<text:tab/>Dein Gott versagt dir für die nächsten w4 Tage deine Fähigkeit Hände aufzulegen.</text:p>
      <text:p text:style-name="P28">17<text:tab/>Du verlierst für 24 Stunden den Zugriff auf w4+1 zufällig bestimmte Zauber.</text:p>
      <text:p text:style-name="P28">18<text:tab/>Du bist für w4 Tage nicht in der Lage, Unheiliges zu vertreiben.</text:p>
      <text:p text:style-name="P28">19<text:tab/>Du wirst mit einem körperlichen Mal deiner Treulosigkeit <text:span text:style-name="T178">befleckt</text:span>. Es hat die Gestalt eines Stigmas,</text:p>
      <text:p text:style-name="P28"><text:tab/>einer Tätowierung oder eines Geburtsmals, je nach deinen Glauben und deiner Verfehlung. Dieses</text:p>
      <text:p text:style-name="P28"><text:tab/>Zeichen ist für alle die dem gleichen Glauben angehören deutlich sichtbar, selbst durch Kleidung. Für</text:p>
      <text:p text:style-name="P28"><text:tab/>andere könnte es hingegen unsichtbar sein. Wer es sieht und dich darauf anspricht, dem musst du deine</text:p>
      <text:p text:style-name="P28"><text:tab/>Sünden und deine Sühne beschreiben. Bewahrst du eine Woche trotz des Mals deinen Glauben,</text:p>
      <text:p text:style-name="P28"><text:tab/>verschwindet das Zeichen.</text:p>
      <text:p text:style-name="P28">20+<text:tab/>Deine Fähigkeit Hände aufzulegen ist eingeschränkt. Du kannst sie für 24 Stunden <text:span text:style-name="T178">nur einmal </text:span>pro Wesen</text:p>
      <text:p text:style-name="P28"><text:tab/>einsetzen.</text:p>
      <text:p text:style-name="P28"/>
      <text:p text:style-name="P32"><text:span text:style-name="T152">* Du musst sobald möglich beginnen. Du im Kampf </text:span><text:span text:style-name="T153">kannst du </text:span><text:span text:style-name="T154">anfangen</text:span><text:span text:style-name="T152"> </text:span><text:span text:style-name="T154">wenn</text:span><text:span text:style-name="T152"> die Gefahr vorüber ist.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Carolingia" svg:font-family="Carolingia" style:font-pitch="variable"/>
    <style:font-face style:name="Hiragino Sans" svg:font-family="'Hiragino Sans'" style:font-family-generic="modern" style:font-pitch="fixed"/>
    <style:font-face style:name="Liberation Mono" svg:font-family="'Liberation Mono'" style:font-family-generic="modern" style:font-pitch="fixed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/>
    <style:font-face style:name="NSimSun" svg:font-family="NSimSun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3mm" draw:shadow-offset-y="3mm" draw:start-line-spacing-horizontal="2.83mm" draw:start-line-spacing-vertical="2.83mm" draw:end-line-spacing-horizontal="2.83mm" draw:end-line-spacing-vertical="2.83mm" style:writing-mode="lr-tb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Calibri" fo:font-size="12pt" fo:language="de" fo:country="DE" style:letter-kerning="true" style:font-name-asian="NSimSun" style:font-size-asian="10.5pt" style:language-asian="ja" style:country-asian="JP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0mm" style:writing-mode="page"/>
      <style:text-properties style:use-window-font-color="true" loext:opacity="0%" style:font-name="Calibri" fo:font-size="12pt" fo:language="de" fo:country="DE" style:letter-kerning="true" style:font-name-asian="NSimSun" style:font-size-asian="10.5pt" style:language-asian="ja" style:country-asian="JP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4.23mm" fo:margin-bottom="2.12mm" style:contextual-spacing="false" fo:keep-with-next="always"/>
      <style:text-properties style:font-name="Calibri" fo:font-family="Calibri" style:font-family-generic="swiss" fo:font-size="14pt" style:font-name-asian="Microsoft YaHei" style:font-family-asian="'Microsoft YaHei'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mm" fo:margin-bottom="2.47mm" style:contextual-spacing="false" fo:line-height="115%"/>
    </style:style>
    <style:style style:name="List" style:family="paragraph" style:parent-style-name="Text_20_body" style:class="list">
      <style:text-properties style:font-name="Calibri" fo:font-family="Calibri" style:font-family-generic="swiss" style:font-name-asian="NSimSun" style:font-family-asian="NSimSun"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2.12mm" fo:margin-bottom="2.12mm" style:contextual-spacing="false" text:number-lines="false" text:line-number="0"/>
      <style:text-properties style:font-name="Calibri" fo:font-family="Calibri" style:font-family-generic="swiss" fo:font-size="12pt" fo:font-style="italic" style:font-name-asian="NSimSun" style:font-family-asian="NSimSun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Calibri" fo:font-family="Calibri" style:font-family-generic="swiss" style:font-name-asian="NSimSun" style:font-family-asian="NSimSun" style:font-size-asian="12pt" style:font-name-complex="Lucida Sans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Preformatted_20_Text" style:display-name="Preformatted Text" style:family="paragraph" style:parent-style-name="Standard" style:class="html">
      <style:paragraph-properties fo:margin-top="0mm" fo:margin-bottom="0mm" style:contextual-spacing="false"/>
      <style:text-properties style:font-name="Liberation Mono" fo:font-family="'Liberation Mono'" style:font-family-generic="modern" style:font-pitch="fixed" fo:font-size="10pt" style:font-name-asian="Hiragino Sans" style:font-family-asian="'Hiragino Sans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100.01mm" style:type="center"/>
          <style:tab-stop style:position="200.03m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100.01mm" style:type="center"/>
          <style:tab-stop style:position="200.03mm" style:type="right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charset="x-symbol" fo:font-size="15pt" style:font-name-asian="OpenSymbol" style:font-family-asian="OpenSymbol" style:font-charset-asian="x-symbol" style:font-size-asian="13.1000003814697pt" style:font-name-complex="OpenSymbol" style:font-family-complex="OpenSymbol" style:font-charset-complex="x-symbol" style:font-size-complex="15pt"/>
    </style:style>
    <style:style style:name="Graphics" style:family="graphic">
      <style:graphic-properties text:anchor-type="paragraph" svg:x="0mm" svg:y="0m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4.99mm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T1" style:family="text">
      <style:text-properties fo:font-size="10pt" officeooo:rsid="022eb8c7" style:font-size-asian="10pt" style:font-size-complex="10pt"/>
    </style:style>
    <style:style style:name="MT2" style:family="text">
      <style:text-properties fo:font-size="10pt" officeooo:rsid="026a64db" style:font-size-asian="10pt" style:font-size-complex="10pt"/>
    </style:style>
    <style:style style:name="MT3" style:family="text">
      <style:text-properties fo:font-size="10pt" officeooo:rsid="026b577a" style:font-size-asian="10pt" style:font-size-complex="10pt"/>
    </style:style>
    <style:style style:name="MT4" style:family="text">
      <style:text-properties officeooo:rsid="022eb8c7"/>
    </style:style>
    <style:style style:name="MT5" style:family="text">
      <style:text-properties fo:font-size="10pt" officeooo:rsid="027463a4" style:font-size-asian="10pt" style:font-size-complex="10pt"/>
    </style:style>
    <style:page-layout style:name="Mpm1">
      <style:page-layout-properties fo:page-width="210.01mm" fo:page-height="297mm" style:num-format="1" style:print-orientation="portrait" fo:margin-top="4.99mm" fo:margin-bottom="4.99mm" fo:margin-left="4.99mm" fo:margin-right="4.99mm" style:writing-mode="lr-tb" style:layout-grid-color="#c0c0c0" style:layout-grid-lines="20" style:layout-grid-base-height="7.06mm" style:layout-grid-ruby-height="3.53mm" style:layout-grid-mode="none" style:layout-grid-ruby-below="false" style:layout-grid-print="false" style:layout-grid-display="false" style:footnote-max-height="0mm" loext:margin-gutter="0mm">
        <style:columns fo:column-count="1" fo:column-gap="0mm"/>
        <style:footnote-sep style:width="0.18mm" style:distance-before-sep="1.99mm" style:distance-after-sep="1.99mm" style:line-style="solid" style:adjustment="left" style:rel-width="25%" style:color="#000000"/>
      </style:page-layout-properties>
      <style:header-style/>
      <style:footer-style>
        <style:header-footer-properties fo:min-height="3.99mm" fo:margin-left="0mm" fo:margin-right="0mm" fo:margin-top="1.99mm" fo:background-color="transparent" style:dynamic-spacing="fals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text:span text:style-name="MT1">2024-0</text:span><text:span text:style-name="MT2">6</text:span><text:span text:style-name="MT1">-</text:span><text:span text:style-name="MT2">1</text:span><text:span text:style-name="MT3">1</text:span><text:span text:style-name="MT4"><text:tab/></text:span><text:bookmark-start text:name="PageNumWizard_FOOTER_Standard1"/><text:page-number text:select-page="current">10</text:page-number><text:bookmark-end text:name="PageNumWizard_FOOTER_Standard1"/><text:tab/><text:span text:style-name="MT1">Holm der Hirtenkleriker </text:span><text:span text:style-name="MT5">3</text:span><text:span text:style-name="MT1">.odt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3-09-01T09:07:46.042000000</meta:creation-date>
    <dc:date>2024-06-11T14:09:58.235000000</dc:date>
    <meta:editing-duration>P3DT15H41M6S</meta:editing-duration>
    <meta:editing-cycles>615</meta:editing-cycles>
    <meta:generator>LibreOffice/7.5.0.3$Windows_X86_64 LibreOffice_project/c21113d003cd3efa8c53188764377a8272d9d6de</meta:generator>
    <meta:print-date>2024-04-29T23:01:46.450000000</meta:print-date>
    <meta:printed-by>PDF-Dateien</meta:printed-by>
    <meta:document-statistic meta:table-count="1" meta:image-count="0" meta:object-count="0" meta:page-count="10" meta:paragraph-count="405" meta:word-count="3262" meta:character-count="20316" meta:non-whitespace-character-count="16892"/>
  </office:meta>
</office:document-meta>
</file>